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072000000DFA1848A82.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Táboa3" style:family="table">
      <style:table-properties style:width="15.533cm" fo:margin-left="-0.046cm" fo:margin-right="1.513cm" table:align="margins" style:may-break-between-rows="false" style:writing-mode="lr-tb"/>
    </style:style>
    <style:style style:name="Táboa3.A" style:family="table-column">
      <style:table-column-properties style:column-width="4.53cm" style:rel-column-width="19111*"/>
    </style:style>
    <style:style style:name="Táboa3.B" style:family="table-column">
      <style:table-column-properties style:column-width="0.213cm" style:rel-column-width="900*"/>
    </style:style>
    <style:style style:name="Táboa3.C" style:family="table-column">
      <style:table-column-properties style:column-width="6.161cm" style:rel-column-width="25995*"/>
    </style:style>
    <style:style style:name="Táboa3.D" style:family="table-column">
      <style:table-column-properties style:column-width="0.228cm" style:rel-column-width="960*"/>
    </style:style>
    <style:style style:name="Táboa3.E" style:family="table-column">
      <style:table-column-properties style:column-width="4.401cm" style:rel-column-width="18569*"/>
    </style:style>
    <style:style style:name="Táboa3.1" style:family="table-row">
      <style:table-row-properties style:row-height="2.408cm"/>
    </style:style>
    <style:style style:name="Táboa3.A1" style:family="table-cell">
      <style:table-cell-properties style:vertical-align="middle" fo:background-color="transparent" fo:padding="0.097cm" fo:border="0.05pt solid #ff0000">
        <style:background-image/>
      </style:table-cell-properties>
    </style:style>
    <style:style style:name="Táboa3.B1" style:family="table-cell">
      <style:table-cell-properties style:vertical-align="middle" fo:background-color="transparent" fo:padding="0cm" fo:border="none">
        <style:background-image/>
      </style:table-cell-properties>
    </style:style>
    <style:style style:name="Táboa3.C1" style:family="table-cell">
      <style:table-cell-properties style:vertical-align="middle" fo:padding="0.097cm" fo:border="0.05pt solid #ff0000"/>
    </style:style>
    <style:style style:name="Táboa3.D1" style:family="table-cell">
      <style:table-cell-properties style:vertical-align="middle" fo:padding="0cm" fo:border="none"/>
    </style:style>
    <style:style style:name="Táboa3.E1" style:family="table-cell">
      <style:table-cell-properties style:vertical-align="middle" fo:padding="0.097cm" fo:border="0.05pt solid #ff0000"/>
    </style:style>
    <style:style style:name="P1" style:family="paragraph" style:parent-style-name="Header">
      <style:paragraph-properties fo:text-align="center" style:justify-single-word="false"/>
      <style:text-properties fo:font-size="14pt" officeooo:paragraph-rsid="00190182" style:font-size-asian="14pt" style:font-size-complex="14pt"/>
    </style:style>
    <style:style style:name="P2" style:family="paragraph" style:parent-style-name="Header">
      <style:paragraph-properties fo:text-align="center" style:justify-single-word="false"/>
      <style:text-properties style:font-name="Arial" fo:font-size="14pt" fo:language="gl" fo:country="ES" fo:font-weight="bold" officeooo:rsid="00d31eaf" officeooo:paragraph-rsid="00190182" style:font-size-asian="14pt" style:font-weight-asian="bold" style:font-size-complex="14pt" style:font-weight-complex="bold"/>
    </style:style>
    <style:style style:name="P3" style:family="paragraph" style:parent-style-name="Header">
      <style:paragraph-properties fo:margin-top="0cm" fo:margin-bottom="0cm" style:contextual-spacing="false" fo:text-align="center" style:justify-single-word="false"/>
      <style:text-properties style:font-name="Arial" fo:font-size="12pt" fo:font-weight="bold" officeooo:paragraph-rsid="00190182" fo:background-color="transparent" style:font-size-asian="12pt" style:font-weight-asian="bold" style:font-size-complex="12pt" style:font-weight-complex="bold"/>
    </style:style>
    <style:style style:name="P4" style:family="paragraph" style:parent-style-name="Header">
      <style:paragraph-properties fo:margin-top="0cm" fo:margin-bottom="0cm" style:contextual-spacing="false" fo:text-align="center" style:justify-single-word="false"/>
      <style:text-properties style:font-name="Arial" fo:font-size="16pt" fo:font-weight="bold" officeooo:paragraph-rsid="00190182" style:font-size-asian="16pt" style:font-weight-asian="bold" style:font-size-complex="16pt" style:font-weight-complex="bold"/>
    </style:style>
    <style:style style:name="P5" style:family="paragraph" style:parent-style-name="Header">
      <style:paragraph-properties fo:text-align="center" style:justify-single-word="false"/>
      <style:text-properties fo:font-size="2pt" officeooo:paragraph-rsid="00190182" style:font-size-asian="2pt" style:font-size-complex="2pt"/>
    </style:style>
    <style:style style:name="P6" style:family="paragraph" style:parent-style-name="Standard">
      <style:paragraph-properties fo:text-align="justify" style:justify-single-word="false"/>
      <style:text-properties fo:color="#000000" loext:opacity="100%" style:font-name="Times New Roman" fo:font-size="11pt" fo:language="gl" fo:country="ES" style:text-underline-style="none" fo:font-weight="bold" officeooo:rsid="0013f281" officeooo:paragraph-rsid="00190182" style:font-size-asian="11pt" style:font-weight-asian="bold" style:font-size-complex="11pt" style:font-weight-complex="bold"/>
    </style:style>
    <style:style style:name="P7" style:family="paragraph" style:parent-style-name="Standard">
      <style:paragraph-properties fo:text-align="justify" style:justify-single-word="false"/>
      <style:text-properties fo:color="#000000" loext:opacity="100%" style:font-name="Times New Roman" fo:font-size="11pt" fo:language="gl" fo:country="ES" fo:font-weight="bold" officeooo:paragraph-rsid="00190182" style:font-size-asian="11pt" style:font-weight-asian="bold" style:font-size-complex="11pt" style:font-weight-complex="bold"/>
    </style:style>
    <style:style style:name="P8" style:family="paragraph" style:parent-style-name="Standard">
      <style:paragraph-properties fo:text-align="justify" style:justify-single-word="false"/>
      <style:text-properties fo:color="#000000" loext:opacity="100%" style:font-name="Times New Roman" fo:font-size="11pt" fo:language="gl" fo:country="ES" fo:font-weight="bold" officeooo:paragraph-rsid="00303d5e" style:font-size-asian="11pt" style:font-weight-asian="bold" style:font-size-complex="11pt" style:font-weight-complex="bold"/>
    </style:style>
    <style:style style:name="P9" style:family="paragraph" style:parent-style-name="Standard">
      <style:paragraph-properties fo:text-align="justify" style:justify-single-word="false">
        <style:tab-stops>
          <style:tab-stop style:position="2.96cm"/>
        </style:tab-stops>
      </style:paragraph-properties>
      <style:text-properties fo:color="#000000" loext:opacity="100%" style:font-name="Times New Roman" fo:font-size="11pt" fo:language="gl" fo:country="ES" fo:font-weight="normal" officeooo:paragraph-rsid="00190182" style:font-size-asian="11pt" style:font-weight-asian="normal" style:font-size-complex="11pt" style:font-weight-complex="normal"/>
    </style:style>
    <style:style style:name="P10" style:family="paragraph" style:parent-style-name="Standard">
      <style:paragraph-properties fo:text-align="justify" style:justify-single-word="false"/>
      <style:text-properties fo:color="#000000" loext:opacity="100%" style:font-name="Times New Roman" fo:font-size="11pt" fo:language="gl" fo:country="ES" fo:font-weight="normal" officeooo:paragraph-rsid="00190182" style:font-size-asian="11pt" style:font-weight-asian="normal" style:font-size-complex="11pt" style:font-weight-complex="normal"/>
    </style:style>
    <style:style style:name="P11" style:family="paragraph" style:parent-style-name="Standard">
      <style:paragraph-properties fo:text-align="justify" style:justify-single-word="false"/>
      <style:text-properties fo:color="#000000" loext:opacity="100%" style:font-name="Times New Roman" fo:font-size="11pt" fo:language="gl" fo:country="ES" fo:font-weight="normal" officeooo:paragraph-rsid="0019b3c7" style:font-size-asian="11pt" style:font-weight-asian="normal" style:font-size-complex="11pt" style:font-weight-complex="normal"/>
    </style:style>
    <style:style style:name="P12" style:family="paragraph" style:parent-style-name="Standard">
      <loext:graphic-properties draw:fill="none"/>
      <style:paragraph-properties fo:margin-left="0.4cm" fo:margin-right="0cm" fo:text-align="justify" style:justify-single-word="false" fo:text-indent="0cm" style:auto-text-indent="false" fo:background-color="transparent"/>
      <style:text-properties fo:color="#000000" loext:opacity="100%" style:font-name="Times New Roman" fo:font-size="11pt" fo:language="gl" fo:country="ES" fo:font-weight="normal" officeooo:paragraph-rsid="0019b3c7" style:font-size-asian="11pt" style:font-weight-asian="normal" style:font-size-complex="11pt" style:font-weight-complex="normal"/>
    </style:style>
    <style:style style:name="P13" style:family="paragraph" style:parent-style-name="Standard">
      <style:paragraph-properties fo:text-align="justify" style:justify-single-word="false"/>
      <style:text-properties fo:color="#000000" loext:opacity="100%" style:font-name="Times New Roman" fo:font-size="11pt" fo:language="gl" fo:country="ES" fo:font-weight="normal" officeooo:paragraph-rsid="001c3d05" style:font-size-asian="11pt" style:font-weight-asian="normal" style:font-size-complex="11pt" style:font-weight-complex="normal"/>
    </style:style>
    <style:style style:name="P14" style:family="paragraph" style:parent-style-name="Standard">
      <style:paragraph-properties fo:text-align="justify" style:justify-single-word="false"/>
      <style:text-properties fo:color="#000000" loext:opacity="100%" style:font-name="Times New Roman" fo:font-size="11pt" fo:language="gl" fo:country="ES" fo:font-weight="normal" officeooo:paragraph-rsid="00303d5e" style:font-size-asian="11pt" style:font-weight-asian="normal" style:font-size-complex="11pt" style:font-weight-complex="normal"/>
    </style:style>
    <style:style style:name="P15" style:family="paragraph" style:parent-style-name="Standard">
      <style:paragraph-properties fo:text-align="justify" style:justify-single-word="false"/>
      <style:text-properties fo:color="#000000" loext:opacity="100%" style:font-name="Times New Roman" fo:font-size="11pt" fo:language="gl" fo:country="ES" fo:font-weight="normal" officeooo:rsid="0012ee66" officeooo:paragraph-rsid="00190182" style:font-size-asian="11pt" style:font-weight-asian="normal" style:font-size-complex="11pt" style:font-weight-complex="normal"/>
    </style:style>
    <style:style style:name="P16" style:family="paragraph" style:parent-style-name="Standard">
      <style:paragraph-properties fo:text-align="justify" style:justify-single-word="false"/>
      <style:text-properties fo:color="#000000" loext:opacity="100%" style:font-name="Times New Roman" fo:font-size="11pt" fo:language="gl" fo:country="ES" fo:font-weight="normal" officeooo:rsid="00116d11" officeooo:paragraph-rsid="00190182" style:font-size-asian="11pt" style:font-weight-asian="normal" style:font-size-complex="11pt" style:font-weight-complex="normal"/>
    </style:style>
    <style:style style:name="P17" style:family="paragraph" style:parent-style-name="Standard">
      <style:paragraph-properties fo:text-align="justify" style:justify-single-word="false"/>
      <style:text-properties fo:color="#000000" loext:opacity="100%" style:font-name="Times New Roman" fo:font-size="11pt" fo:language="gl" fo:country="ES" fo:font-weight="normal" officeooo:rsid="0019b3c7" officeooo:paragraph-rsid="0019b3c7" style:font-size-asian="11pt" style:font-weight-asian="normal" style:font-size-complex="11pt" style:font-weight-complex="normal"/>
    </style:style>
    <style:style style:name="P18"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ab-stops>
          <style:tab-stop style:position="0.596cm"/>
        </style:tab-stops>
      </style:paragraph-properties>
      <style:text-properties fo:color="#000000" loext:opacity="100%" style:font-name="Times New Roman" fo:font-size="11pt" fo:language="gl" fo:country="ES" fo:font-weight="normal" officeooo:rsid="0019b3c7" officeooo:paragraph-rsid="0019b3c7" style:font-size-asian="11pt" style:font-weight-asian="normal" style:font-size-complex="11pt" style:font-weight-complex="normal"/>
    </style:style>
    <style:style style:name="P19"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0.596cm"/>
        </style:tab-stops>
      </style:paragraph-properties>
      <style:text-properties fo:color="#000000" loext:opacity="100%" style:font-name="Times New Roman" fo:font-size="11pt" fo:language="gl" fo:country="ES" fo:font-weight="normal" officeooo:rsid="0019b3c7" officeooo:paragraph-rsid="0019b3c7" style:font-size-asian="11pt" style:font-weight-asian="normal" style:font-size-complex="11pt" style:font-weight-complex="normal"/>
    </style:style>
    <style:style style:name="P20"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0.596cm"/>
        </style:tab-stops>
      </style:paragraph-properties>
      <style:text-properties fo:color="#000000" loext:opacity="100%" style:font-name="Times New Roman" fo:font-size="11pt" fo:language="gl" fo:country="ES" fo:font-weight="normal" officeooo:rsid="0019b3c7" officeooo:paragraph-rsid="0019e9c5" style:font-size-asian="11pt" style:font-weight-asian="normal" style:font-size-complex="11pt" style:font-weight-complex="normal"/>
    </style:style>
    <style:style style:name="P21" style:family="paragraph" style:parent-style-name="Standard">
      <style:paragraph-properties fo:text-align="justify" style:justify-single-word="false"/>
      <style:text-properties fo:color="#000000" loext:opacity="100%" style:font-name="Times New Roman" fo:font-size="11pt" fo:language="gl" fo:country="ES" fo:font-weight="normal" officeooo:rsid="001cf072" officeooo:paragraph-rsid="001cf072" style:font-size-asian="11pt" style:font-weight-asian="normal" style:font-size-complex="11pt" style:font-weight-complex="normal"/>
    </style:style>
    <style:style style:name="P22"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0.596cm"/>
        </style:tab-stops>
      </style:paragraph-properties>
      <style:text-properties fo:color="#000000" loext:opacity="100%" style:font-name="Times New Roman" fo:font-size="11pt" fo:language="gl" fo:country="ES" fo:font-weight="normal" officeooo:rsid="0019e9c5" officeooo:paragraph-rsid="0019e9c5" style:font-size-asian="11pt" style:font-weight-asian="normal" style:font-size-complex="11pt" style:font-weight-complex="normal"/>
    </style:style>
    <style:style style:name="P23" style:family="paragraph" style:parent-style-name="Standard">
      <style:paragraph-properties fo:text-align="justify" style:justify-single-word="false"/>
      <style:text-properties fo:color="#000000" loext:opacity="100%" style:font-name="Times New Roman" fo:font-size="11pt" fo:language="gl" fo:country="ES" fo:font-weight="normal" officeooo:rsid="001b0c93" officeooo:paragraph-rsid="001eb9e6" style:font-size-asian="11pt" style:font-weight-asian="normal" style:font-size-complex="11pt" style:font-weight-complex="normal"/>
    </style:style>
    <style:style style:name="P24" style:family="paragraph" style:parent-style-name="Standard">
      <style:paragraph-properties fo:text-align="justify" style:justify-single-word="false"/>
      <style:text-properties fo:color="#000000" loext:opacity="100%" style:font-name="Times New Roman" fo:font-size="11pt" fo:language="gl" fo:country="ES" fo:font-weight="normal" officeooo:rsid="000e0c8f" officeooo:paragraph-rsid="0033b2eb" style:font-size-asian="11pt" style:font-weight-asian="normal" style:font-size-complex="11pt" style:font-weight-complex="normal"/>
    </style:style>
    <style:style style:name="P25" style:family="paragraph" style:parent-style-name="Standard">
      <style:paragraph-properties fo:text-align="justify" style:justify-single-word="false"/>
      <style:text-properties fo:color="#000000" loext:opacity="100%" style:font-name="Times New Roman" fo:font-size="11pt" fo:language="gl" fo:country="ES" fo:font-weight="normal" officeooo:rsid="0033b2eb" officeooo:paragraph-rsid="0033b2eb" style:font-size-asian="11pt" style:font-weight-asian="normal" style:font-size-complex="11pt" style:font-weight-complex="normal"/>
    </style:style>
    <style:style style:name="P26" style:family="paragraph" style:parent-style-name="Standard">
      <style:paragraph-properties fo:line-height="100%" fo:text-align="justify" style:justify-single-word="false"/>
      <style:text-properties fo:color="#000000" loext:opacity="100%" style:font-name="Times New Roman" fo:font-size="11pt" fo:language="gl" fo:country="ES" fo:font-style="italic" fo:font-weight="normal" officeooo:rsid="0012db05" officeooo:paragraph-rsid="002300b1" style:font-size-asian="11pt" style:font-style-asian="italic" style:font-weight-asian="normal" style:font-size-complex="11pt" style:font-style-complex="italic" style:font-weight-complex="normal"/>
    </style:style>
    <style:style style:name="P27" style:family="paragraph" style:parent-style-name="Standard">
      <style:paragraph-properties fo:line-height="100%" fo:text-align="justify" style:justify-single-word="false"/>
      <style:text-properties fo:color="#000000" loext:opacity="100%" style:font-name="Times New Roman" fo:font-size="11pt" fo:language="gl" fo:country="ES" fo:font-style="italic" fo:font-weight="normal" officeooo:rsid="0015ee79" officeooo:paragraph-rsid="0026a3a2" style:font-size-asian="11pt" style:font-style-asian="italic" style:font-weight-asian="normal" style:font-size-complex="11pt" style:font-style-complex="italic" style:font-weight-complex="normal"/>
    </style:style>
    <style:style style:name="P28" style:family="paragraph" style:parent-style-name="Standard">
      <style:paragraph-properties fo:text-align="justify" style:justify-single-word="false"/>
      <style:text-properties fo:color="#000000" loext:opacity="100%" style:font-name="Times New Roman" fo:font-size="11pt" fo:language="gl" fo:country="ES" fo:font-style="italic" fo:font-weight="normal" officeooo:rsid="001cf072" officeooo:paragraph-rsid="0027aac0" style:font-size-asian="11pt" style:font-style-asian="italic" style:font-weight-asian="normal" style:font-size-complex="11pt" style:font-style-complex="italic" style:font-weight-complex="normal"/>
    </style:style>
    <style:style style:name="P29" style:family="paragraph" style:parent-style-name="Standard">
      <style:paragraph-properties fo:text-align="justify" style:justify-single-word="false"/>
      <style:text-properties fo:color="#000000" loext:opacity="100%" style:font-name="Times New Roman" fo:font-size="11pt" fo:language="gl" fo:country="ES" fo:font-style="italic" fo:font-weight="normal" officeooo:rsid="0027aac0" officeooo:paragraph-rsid="0027aac0" style:font-size-asian="11pt" style:font-style-asian="italic" style:font-weight-asian="normal" style:font-size-complex="11pt" style:font-style-complex="italic" style:font-weight-complex="normal"/>
    </style:style>
    <style:style style:name="P30" style:family="paragraph" style:parent-style-name="Standard">
      <style:paragraph-properties fo:line-height="100%" fo:text-align="justify" style:justify-single-word="false"/>
      <style:text-properties fo:color="#000000" loext:opacity="100%" style:font-name="Times New Roman" fo:font-size="11pt" fo:language="gl" fo:country="ES" fo:font-style="normal" style:text-underline-style="none" fo:font-weight="bold" officeooo:rsid="0011718b" officeooo:paragraph-rsid="00190182" fo:background-color="transparent" style:font-size-asian="11pt" style:font-style-asian="normal" style:font-weight-asian="bold" style:font-size-complex="11pt" style:font-style-complex="normal" style:font-weight-complex="bold"/>
    </style:style>
    <style:style style:name="P31" style:family="paragraph" style:parent-style-name="Standard">
      <style:paragraph-properties fo:line-height="100%" fo:text-align="justify" style:justify-single-word="false"/>
      <style:text-properties fo:color="#000000" loext:opacity="100%" style:font-name="Times New Roman" fo:font-size="11pt" fo:language="gl" fo:country="ES" fo:font-style="normal" style:text-underline-style="none" fo:font-weight="normal" officeooo:rsid="0013101d" officeooo:paragraph-rsid="00190182" fo:background-color="transparent" style:font-size-asian="11pt" style:font-style-asian="normal" style:font-weight-asian="normal" style:font-size-complex="11pt" style:font-style-complex="normal" style:font-weight-complex="normal"/>
    </style:style>
    <style:style style:name="P32" style:family="paragraph" style:parent-style-name="Standard">
      <style:paragraph-properties fo:line-height="100%" fo:text-align="justify" style:justify-single-word="false"/>
      <style:text-properties fo:color="#000000" loext:opacity="100%" style:font-name="Times New Roman" fo:font-size="11pt" fo:language="gl" fo:country="ES" fo:font-style="normal" style:text-underline-style="none" fo:font-weight="normal" officeooo:rsid="00146aba" officeooo:paragraph-rsid="00190182" fo:background-color="transparent" style:font-size-asian="11pt" style:font-style-asian="normal" style:font-weight-asian="normal" style:font-size-complex="11pt" style:font-style-complex="normal" style:font-weight-complex="normal"/>
    </style:style>
    <style:style style:name="P33" style:family="paragraph" style:parent-style-name="Standard">
      <loext:graphic-properties draw:fill="none"/>
      <style:paragraph-properties fo:margin-left="0cm" fo:margin-right="-0.101cm" fo:text-align="justify" style:justify-single-word="false" fo:text-indent="0cm" style:auto-text-indent="false" fo:background-color="transparent"/>
      <style:text-properties fo:color="#000000" loext:opacity="100%" style:font-name="Times New Roman" fo:font-size="11pt" fo:language="gl" fo:country="ES" fo:font-style="normal" style:text-underline-style="none" fo:font-weight="normal" officeooo:rsid="0023c3e9" officeooo:paragraph-rsid="0031ff8a" fo:background-color="transparent" style:font-size-asian="11pt" style:font-style-asian="normal" style:font-weight-asian="normal" style:font-size-complex="11pt" style:font-style-complex="normal" style:font-weight-complex="normal"/>
    </style:style>
    <style:style style:name="P34" style:family="paragraph" style:parent-style-name="Standard">
      <style:paragraph-properties fo:text-align="justify" style:justify-single-word="false"/>
      <style:text-properties style:font-name="Times New Roman" fo:font-size="11pt" officeooo:rsid="000b1cba" officeooo:paragraph-rsid="0019b3c7" style:font-size-asian="11pt" style:font-size-complex="11pt"/>
    </style:style>
    <style:style style:name="P35" style:family="paragraph" style:parent-style-name="Standard">
      <style:paragraph-properties fo:line-height="100%" fo:text-align="justify" style:justify-single-word="false"/>
      <style:text-properties style:font-name="Times New Roman" fo:font-size="11pt" officeooo:rsid="000b1cba" officeooo:paragraph-rsid="0019b3c7" style:font-size-asian="11pt" style:font-size-complex="11pt"/>
    </style:style>
    <style:style style:name="P36" style:family="paragraph" style:parent-style-name="Standard">
      <style:paragraph-properties fo:text-align="justify" style:justify-single-word="false"/>
      <style:text-properties style:font-name="Times New Roman" fo:font-size="11pt" officeooo:rsid="0019e9c5" officeooo:paragraph-rsid="0019e9c5" style:font-size-asian="11pt" style:font-size-complex="11pt"/>
    </style:style>
    <style:style style:name="P37" style:family="paragraph" style:parent-style-name="Standard">
      <style:paragraph-properties fo:text-align="justify" style:justify-single-word="false"/>
      <style:text-properties style:font-name="Times New Roman" fo:font-size="11pt" officeooo:rsid="0019e9c5" officeooo:paragraph-rsid="001eb9e6" style:font-size-asian="11pt" style:font-size-complex="11pt"/>
    </style:style>
    <style:style style:name="P38" style:family="paragraph" style:parent-style-name="Standard">
      <style:paragraph-properties fo:text-align="justify" style:justify-single-word="false"/>
      <style:text-properties style:font-name="Times New Roman" fo:font-size="11pt" officeooo:rsid="001eb9e6" officeooo:paragraph-rsid="001eb9e6" style:font-size-asian="11pt" style:font-size-complex="11pt"/>
    </style:style>
    <style:style style:name="P39" style:family="paragraph" style:parent-style-name="Standard">
      <style:paragraph-properties fo:line-height="100%" fo:text-align="justify" style:justify-single-word="false"/>
      <style:text-properties style:font-name="Times New Roman" fo:font-size="11pt" officeooo:paragraph-rsid="00190182" style:font-size-asian="11pt" style:font-size-complex="11pt"/>
    </style:style>
    <style:style style:name="P40" style:family="paragraph" style:parent-style-name="Standard">
      <style:paragraph-properties fo:line-height="100%" fo:text-align="justify" style:justify-single-word="false"/>
      <style:text-properties style:font-name="Times New Roman" fo:font-size="11pt" fo:font-style="italic" officeooo:rsid="000b1cba" officeooo:paragraph-rsid="0024caf8" style:font-size-asian="11pt" style:font-style-asian="italic" style:font-size-complex="11pt" style:font-style-complex="italic"/>
    </style:style>
    <style:style style:name="P41" style:family="paragraph" style:parent-style-name="Standard">
      <style:paragraph-properties fo:line-height="100%" fo:text-align="justify" style:justify-single-word="false"/>
      <style:text-properties style:font-name="Times New Roman" fo:font-size="11pt" fo:font-style="italic" officeooo:rsid="000b1cba" officeooo:paragraph-rsid="0019b3c7" style:font-size-asian="11pt" style:font-style-asian="italic" style:font-size-complex="11pt" style:font-style-complex="italic"/>
    </style:style>
    <style:style style:name="P42" style:family="paragraph" style:parent-style-name="Standard">
      <style:paragraph-properties fo:line-height="100%" fo:text-align="justify" style:justify-single-word="false"/>
      <style:text-properties style:font-name="Times New Roman" fo:font-size="11pt" fo:font-style="italic" officeooo:rsid="0029ed13" officeooo:paragraph-rsid="0029ed13" style:font-size-asian="11pt" style:font-style-asian="italic" style:font-size-complex="11pt" style:font-style-complex="italic"/>
    </style:style>
    <style:style style:name="P43" style:family="paragraph" style:parent-style-name="Standard">
      <style:paragraph-properties fo:line-height="100%" fo:text-align="justify" style:justify-single-word="false"/>
      <style:text-properties style:font-name="Times New Roman" fo:font-size="11pt" fo:font-style="italic" officeooo:rsid="002c95b0" officeooo:paragraph-rsid="002c95b0" style:font-size-asian="11pt" style:font-style-asian="italic" style:font-size-complex="11pt" style:font-style-complex="italic"/>
    </style:style>
    <style:style style:name="P44" style:family="paragraph" style:parent-style-name="Standard">
      <style:paragraph-properties fo:line-height="100%" fo:text-align="justify" style:justify-single-word="false"/>
      <style:text-properties style:font-name="Times New Roman" fo:font-size="11pt" fo:font-style="italic" officeooo:rsid="002d5589" officeooo:paragraph-rsid="002d5589" style:font-size-asian="11pt" style:font-style-asian="italic" style:font-size-complex="11pt" style:font-style-complex="italic"/>
    </style:style>
    <style:style style:name="P45" style:family="paragraph" style:parent-style-name="Standard">
      <style:paragraph-properties fo:line-height="100%" fo:text-align="justify" style:justify-single-word="false"/>
      <style:text-properties style:font-name="Times New Roman" fo:font-size="11pt" fo:font-style="italic" officeooo:rsid="002dd5c4" officeooo:paragraph-rsid="002dd5c4" style:font-size-asian="11pt" style:font-style-asian="italic" style:font-size-complex="11pt" style:font-style-complex="italic"/>
    </style:style>
    <style:style style:name="P46" style:family="paragraph" style:parent-style-name="Standard">
      <style:paragraph-properties fo:line-height="100%" fo:text-align="justify" style:justify-single-word="false"/>
      <style:text-properties style:font-name="Times New Roman" fo:font-size="11pt" fo:font-style="italic" officeooo:rsid="002e6592" officeooo:paragraph-rsid="002e6592" style:font-size-asian="11pt" style:font-style-asian="italic" style:font-size-complex="11pt" style:font-style-complex="italic"/>
    </style:style>
    <style:style style:name="P47" style:family="paragraph" style:parent-style-name="Standard">
      <style:paragraph-properties fo:line-height="100%" fo:text-align="justify" style:justify-single-word="false"/>
      <style:text-properties style:font-name="Times New Roman" fo:font-size="11pt" fo:font-style="italic" officeooo:rsid="002eacbc" officeooo:paragraph-rsid="002eacbc" style:font-size-asian="11pt" style:font-style-asian="italic" style:font-size-complex="11pt" style:font-style-complex="italic"/>
    </style:style>
    <style:style style:name="P48" style:family="paragraph" style:parent-style-name="Standard">
      <style:paragraph-properties fo:line-height="100%" fo:text-align="justify" style:justify-single-word="false"/>
      <style:text-properties style:font-name="Times New Roman" fo:font-size="11pt" fo:font-style="italic" officeooo:rsid="002f87b8" officeooo:paragraph-rsid="002f87b8" style:font-size-asian="11pt" style:font-style-asian="italic" style:font-size-complex="11pt" style:font-style-complex="italic"/>
    </style:style>
    <style:style style:name="P49" style:family="paragraph" style:parent-style-name="Text_20_body">
      <style:paragraph-properties fo:line-height="100%" fo:text-align="justify" style:justify-single-word="false"/>
      <style:text-properties style:font-name="Times New Roman" fo:font-size="11pt" fo:font-style="italic" style:font-size-asian="11pt" style:font-style-asian="italic" style:font-size-complex="11pt" style:font-style-complex="italic"/>
    </style:style>
    <style:style style:name="P50" style:family="paragraph" style:parent-style-name="Standard">
      <style:paragraph-properties fo:line-height="100%" fo:text-align="justify" style:justify-single-word="false"/>
      <style:text-properties style:font-name="Times New Roman" fo:font-size="11pt" fo:font-style="normal" officeooo:rsid="002f87b8" officeooo:paragraph-rsid="0033b2eb" style:font-size-asian="11pt" style:font-style-asian="normal" style:font-size-complex="11pt" style:font-style-complex="normal"/>
    </style:style>
    <style:style style:name="P51" style:family="paragraph" style:parent-style-name="Standard">
      <style:paragraph-properties fo:line-height="100%" fo:text-align="justify" style:justify-single-word="false"/>
      <style:text-properties style:font-name="Times New Roman" fo:font-size="11pt" fo:font-style="normal" officeooo:rsid="000b1cba" officeooo:paragraph-rsid="0019b3c7" style:font-size-asian="11pt" style:font-style-asian="normal" style:font-size-complex="11pt" style:font-style-complex="normal"/>
    </style:style>
    <style:style style:name="P52" style:family="paragraph" style:parent-style-name="Standard">
      <style:text-properties officeooo:paragraph-rsid="00190182"/>
    </style:style>
    <style:style style:name="P53" style:family="paragraph" style:parent-style-name="Standard">
      <style:paragraph-properties fo:line-height="100%" fo:text-align="justify" style:justify-single-word="false"/>
      <style:text-properties fo:font-style="italic" officeooo:paragraph-rsid="0019b3c7" style:font-style-asian="italic" style:font-style-complex="italic"/>
    </style:style>
    <style:style style:name="P54" style:family="paragraph" style:parent-style-name="Text_20_body">
      <style:paragraph-properties fo:line-height="100%" fo:text-align="justify" style:justify-single-word="false"/>
      <style:text-properties fo:font-style="italic" officeooo:paragraph-rsid="0019b3c7" style:font-style-asian="italic" style:font-style-complex="italic"/>
    </style:style>
    <style:style style:name="P55" style:family="paragraph" style:parent-style-name="Standard" style:list-style-name="L2">
      <style:paragraph-properties fo:line-height="100%" fo:text-align="justify" style:justify-single-word="false"/>
      <style:text-properties fo:font-style="italic" officeooo:paragraph-rsid="002300b1" style:font-style-asian="italic" style:font-style-complex="italic"/>
    </style:style>
    <style:style style:name="P56" style:family="paragraph" style:parent-style-name="Standard">
      <style:paragraph-properties fo:line-height="100%" fo:text-align="justify" style:justify-single-word="false"/>
      <style:text-properties style:font-name="Times New Roman" fo:font-size="11pt" officeooo:rsid="000b1cba" officeooo:paragraph-rsid="0034ac43" style:font-size-asian="11pt" style:font-size-complex="11pt"/>
    </style:style>
    <style:style style:name="P57" style:family="paragraph" style:parent-style-name="Standard">
      <style:paragraph-properties fo:line-height="100%" fo:text-align="justify" style:justify-single-word="false"/>
      <style:text-properties style:font-name="Times New Roman" fo:font-size="11pt" officeooo:paragraph-rsid="00190182" style:font-size-asian="11pt" style:font-size-complex="11pt"/>
    </style:style>
    <style:style style:name="P58" style:family="paragraph" style:parent-style-name="Text_20_body" style:list-style-name="L1">
      <style:paragraph-properties fo:line-height="100%" fo:text-align="justify" style:justify-single-word="false"/>
      <style:text-properties fo:font-style="italic" style:font-style-asian="italic" style:font-style-complex="italic"/>
    </style:style>
    <style:style style:name="T1" style:family="text">
      <style:text-properties officeooo:rsid="0015d889"/>
    </style:style>
    <style:style style:name="T2" style:family="text">
      <style:text-properties officeooo:rsid="001f1b19"/>
    </style:style>
    <style:style style:name="T3" style:family="text">
      <style:text-properties officeooo:rsid="0001013c"/>
    </style:style>
    <style:style style:name="T4" style:family="text">
      <style:text-properties officeooo:rsid="00037401"/>
    </style:style>
    <style:style style:name="T5" style:family="text">
      <style:text-properties style:text-underline-style="solid" style:text-underline-width="auto" style:text-underline-color="font-color"/>
    </style:style>
    <style:style style:name="T6" style:family="text">
      <style:text-properties style:text-underline-style="solid" style:text-underline-width="auto" style:text-underline-color="font-color" officeooo:rsid="0010731c"/>
    </style:style>
    <style:style style:name="T7" style:family="text">
      <style:text-properties style:text-underline-style="solid" style:text-underline-width="auto" style:text-underline-color="font-color" officeooo:rsid="000f33a6"/>
    </style:style>
    <style:style style:name="T8" style:family="text">
      <style:text-properties style:text-underline-style="solid" style:text-underline-width="auto" style:text-underline-color="font-color" officeooo:rsid="00116d11"/>
    </style:style>
    <style:style style:name="T9" style:family="text">
      <style:text-properties style:text-underline-style="solid" style:text-underline-width="auto" style:text-underline-color="font-color" officeooo:rsid="00156930"/>
    </style:style>
    <style:style style:name="T10" style:family="text">
      <style:text-properties style:text-underline-style="solid" style:text-underline-width="auto" style:text-underline-color="font-color" officeooo:rsid="001f1b19"/>
    </style:style>
    <style:style style:name="T11" style:family="text">
      <style:text-properties style:text-underline-style="solid" style:text-underline-width="auto" style:text-underline-color="font-color" officeooo:rsid="00016e34"/>
    </style:style>
    <style:style style:name="T12" style:family="text">
      <style:text-properties style:text-underline-style="solid" style:text-underline-width="auto" style:text-underline-color="font-color" officeooo:rsid="000f214d"/>
    </style:style>
    <style:style style:name="T13" style:family="text">
      <style:text-properties style:text-underline-style="solid" style:text-underline-width="auto" style:text-underline-color="font-color" officeooo:rsid="0012ee66"/>
    </style:style>
    <style:style style:name="T14" style:family="text">
      <style:text-properties style:text-underline-style="solid" style:text-underline-width="auto" style:text-underline-color="font-color" officeooo:rsid="00040817"/>
    </style:style>
    <style:style style:name="T15" style:family="text">
      <style:text-properties style:text-underline-style="solid" style:text-underline-width="auto" style:text-underline-color="font-color" officeooo:rsid="001118a7"/>
    </style:style>
    <style:style style:name="T16" style:family="text">
      <style:text-properties style:text-underline-style="solid" style:text-underline-width="auto" style:text-underline-color="font-color" officeooo:rsid="00190182"/>
    </style:style>
    <style:style style:name="T17" style:family="text">
      <style:text-properties officeooo:rsid="00113f7d"/>
    </style:style>
    <style:style style:name="T18" style:family="text">
      <style:text-properties officeooo:rsid="00040817"/>
    </style:style>
    <style:style style:name="T19" style:family="text">
      <style:text-properties officeooo:rsid="00116d11"/>
    </style:style>
    <style:style style:name="T20" style:family="text">
      <style:text-properties officeooo:rsid="00016e34"/>
    </style:style>
    <style:style style:name="T21" style:family="text">
      <style:text-properties officeooo:rsid="00029d4d"/>
    </style:style>
    <style:style style:name="T22" style:family="text">
      <style:text-properties officeooo:rsid="00156930"/>
    </style:style>
    <style:style style:name="T23" style:family="text">
      <style:text-properties officeooo:rsid="001214f5"/>
    </style:style>
    <style:style style:name="T24" style:family="text">
      <style:text-properties officeooo:rsid="001ca9aa" fo:background-color="transparent" loext:char-shading-value="0" style:font-name-complex="Arial"/>
    </style:style>
    <style:style style:name="T25" style:family="text">
      <style:text-properties fo:font-weight="bold" style:font-weight-asian="bold" style:font-weight-complex="bold"/>
    </style:style>
    <style:style style:name="T26" style:family="text">
      <style:text-properties fo:font-weight="bold" officeooo:rsid="0002f063" style:font-weight-asian="bold" style:font-weight-complex="bold"/>
    </style:style>
    <style:style style:name="T27" style:family="text">
      <style:text-properties fo:font-weight="bold" officeooo:rsid="000f214d" style:font-weight-asian="bold" style:font-weight-complex="bold"/>
    </style:style>
    <style:style style:name="T28" style:family="text">
      <style:text-properties officeooo:rsid="0012ee66"/>
    </style:style>
    <style:style style:name="T29" style:family="text">
      <style:text-properties officeooo:rsid="000f214d"/>
    </style:style>
    <style:style style:name="T30" style:family="text">
      <style:text-properties officeooo:rsid="000f323b"/>
    </style:style>
    <style:style style:name="T31" style:family="text">
      <style:text-properties style:text-underline-style="none" fo:font-weight="bold" fo:background-color="transparent" loext:char-shading-value="0" style:font-weight-asian="bold" style:font-weight-complex="bold"/>
    </style:style>
    <style:style style:name="T32" style:family="text">
      <style:text-properties style:text-underline-style="none" fo:font-weight="bold" officeooo:rsid="0013f281" fo:background-color="transparent" loext:char-shading-value="0" style:font-weight-asian="bold" style:font-weight-complex="bold"/>
    </style:style>
    <style:style style:name="T33" style:family="text">
      <style:text-properties style:text-underline-style="none" fo:font-weight="bold" officeooo:rsid="000f214d" fo:background-color="transparent" loext:char-shading-value="0" style:font-weight-asian="bold" style:font-weight-complex="bold"/>
    </style:style>
    <style:style style:name="T34" style:family="text">
      <style:text-properties style:text-underline-style="none" fo:font-weight="bold" officeooo:rsid="0021450a" fo:background-color="transparent" loext:char-shading-value="0" style:font-weight-asian="bold" style:font-weight-complex="bold"/>
    </style:style>
    <style:style style:name="T35" style:family="text">
      <style:text-properties style:text-underline-style="none" fo:font-weight="bold" officeooo:rsid="0033b2eb" fo:background-color="transparent" loext:char-shading-value="0" style:font-weight-asian="bold" style:font-weight-complex="bold"/>
    </style:style>
    <style:style style:name="T36" style:family="text">
      <style:text-properties style:text-underline-style="none" fo:background-color="transparent" loext:char-shading-value="0"/>
    </style:style>
    <style:style style:name="T37" style:family="text">
      <style:text-properties style:text-underline-style="none" officeooo:rsid="0012ee66" fo:background-color="transparent" loext:char-shading-value="0"/>
    </style:style>
    <style:style style:name="T38" style:family="text">
      <style:text-properties style:text-underline-style="none" officeooo:rsid="000f214d" fo:background-color="transparent" loext:char-shading-value="0"/>
    </style:style>
    <style:style style:name="T39" style:family="text">
      <style:text-properties style:text-underline-style="none" officeooo:rsid="0013f281" fo:background-color="transparent" loext:char-shading-value="0"/>
    </style:style>
    <style:style style:name="T40" style:family="text">
      <style:text-properties style:text-underline-style="none" officeooo:rsid="001f1b19" fo:background-color="transparent" loext:char-shading-value="0"/>
    </style:style>
    <style:style style:name="T41" style:family="text">
      <style:text-properties style:text-underline-style="none" officeooo:rsid="0021450a" fo:background-color="transparent" loext:char-shading-value="0"/>
    </style:style>
    <style:style style:name="T42" style:family="text">
      <style:text-properties style:text-underline-style="none" officeooo:rsid="00190182" fo:background-color="transparent" loext:char-shading-value="0"/>
    </style:style>
    <style:style style:name="T43" style:family="text">
      <style:text-properties style:text-underline-style="none" officeooo:rsid="0019b3c7" fo:background-color="transparent" loext:char-shading-value="0"/>
    </style:style>
    <style:style style:name="T44" style:family="text">
      <style:text-properties style:text-underline-style="none" officeooo:rsid="00037401" fo:background-color="transparent" loext:char-shading-value="0"/>
    </style:style>
    <style:style style:name="T45" style:family="text">
      <style:text-properties style:text-underline-style="none" officeooo:rsid="00055e1d" fo:background-color="transparent" loext:char-shading-value="0"/>
    </style:style>
    <style:style style:name="T46" style:family="text">
      <style:text-properties style:text-underline-style="none" officeooo:rsid="00116d11" fo:background-color="transparent" loext:char-shading-value="0"/>
    </style:style>
    <style:style style:name="T47" style:family="text">
      <style:text-properties style:text-underline-style="none" officeooo:rsid="0012db05" fo:background-color="transparent" loext:char-shading-value="0"/>
    </style:style>
    <style:style style:name="T48" style:family="text">
      <style:text-properties style:text-underline-style="none" officeooo:rsid="00063e10" fo:background-color="transparent" loext:char-shading-value="0"/>
    </style:style>
    <style:style style:name="T49" style:family="text">
      <style:text-properties style:text-underline-style="none" officeooo:rsid="001cf072" fo:background-color="transparent" loext:char-shading-value="0"/>
    </style:style>
    <style:style style:name="T50" style:family="text">
      <style:text-properties style:text-underline-style="none" officeooo:rsid="00246589" fo:background-color="transparent" loext:char-shading-value="0"/>
    </style:style>
    <style:style style:name="T51" style:family="text">
      <style:text-properties style:text-underline-style="none" officeooo:rsid="0033b2eb" fo:background-color="transparent" loext:char-shading-value="0"/>
    </style:style>
    <style:style style:name="T52" style:family="text">
      <style:text-properties style:text-underline-style="none" officeooo:rsid="001b0c93" fo:background-color="transparent" loext:char-shading-value="0"/>
    </style:style>
    <style:style style:name="T53" style:family="text">
      <style:text-properties style:text-underline-style="none" officeooo:rsid="00303d5e" fo:background-color="transparent" loext:char-shading-value="0"/>
    </style:style>
    <style:style style:name="T54" style:family="text">
      <style:text-properties officeooo:rsid="0013f281"/>
    </style:style>
    <style:style style:name="T55" style:family="text">
      <style:text-properties officeooo:rsid="0014a74a"/>
    </style:style>
    <style:style style:name="T56" style:family="text">
      <style:text-properties officeooo:rsid="00110b36"/>
    </style:style>
    <style:style style:name="T57" style:family="text">
      <style:text-properties officeooo:rsid="00055e1d"/>
    </style:style>
    <style:style style:name="T58" style:family="text">
      <style:text-properties officeooo:rsid="0012db05"/>
    </style:style>
    <style:style style:name="T59" style:family="text">
      <style:text-properties officeooo:rsid="00063e10"/>
    </style:style>
    <style:style style:name="T60" style:family="text">
      <style:text-properties fo:color="#000000" loext:opacity="100%" fo:language="gl" fo:country="ES" style:text-underline-style="none" fo:font-weight="normal" officeooo:rsid="001c09aa" fo:background-color="transparent" loext:char-shading-value="0" style:font-weight-asian="normal" style:font-weight-complex="normal"/>
    </style:style>
    <style:style style:name="T61" style:family="text">
      <style:text-properties fo:color="#000000" loext:opacity="100%" fo:language="gl" fo:country="ES" style:text-underline-style="none" fo:font-weight="normal" officeooo:rsid="00229a07" fo:background-color="transparent" loext:char-shading-value="0" style:font-weight-asian="normal" style:font-weight-complex="normal"/>
    </style:style>
    <style:style style:name="T62" style:family="text">
      <style:text-properties fo:color="#000000" loext:opacity="100%" fo:language="gl" fo:country="ES" style:text-underline-style="none" fo:font-weight="normal" officeooo:rsid="000e6c74" fo:background-color="transparent" loext:char-shading-value="0" style:font-weight-asian="normal" style:font-weight-complex="normal"/>
    </style:style>
    <style:style style:name="T63" style:family="text">
      <style:text-properties fo:color="#000000" loext:opacity="100%" fo:language="gl" fo:country="ES" style:text-underline-style="none" fo:font-weight="normal" officeooo:rsid="0014fadd" fo:background-color="transparent" loext:char-shading-value="0" style:font-weight-asian="normal" style:font-weight-complex="normal"/>
    </style:style>
    <style:style style:name="T64" style:family="text">
      <style:text-properties fo:color="#000000" loext:opacity="100%" fo:language="gl" fo:country="ES" style:text-underline-style="none" fo:font-weight="normal" officeooo:rsid="00040817" fo:background-color="transparent" loext:char-shading-value="0" style:font-weight-asian="normal" style:font-weight-complex="normal"/>
    </style:style>
    <style:style style:name="T65" style:family="text">
      <style:text-properties fo:color="#000000" loext:opacity="100%" fo:language="gl" fo:country="ES" style:text-underline-style="none" fo:font-weight="normal" officeooo:rsid="001c3cea" fo:background-color="transparent" loext:char-shading-value="0" style:font-weight-asian="normal" style:font-weight-complex="normal"/>
    </style:style>
    <style:style style:name="T66" style:family="text">
      <style:text-properties fo:color="#000000" loext:opacity="100%" fo:language="gl" fo:country="ES" style:text-underline-style="none" fo:font-weight="normal" officeooo:rsid="00058bdf" fo:background-color="transparent" loext:char-shading-value="0" style:font-weight-asian="normal" style:font-weight-complex="normal"/>
    </style:style>
    <style:style style:name="T67" style:family="text">
      <style:text-properties fo:color="#000000" loext:opacity="100%" fo:language="gl" fo:country="ES" style:text-underline-style="none" fo:font-weight="normal" officeooo:rsid="00190182" fo:background-color="transparent" loext:char-shading-value="0" style:font-weight-asian="normal" style:font-weight-complex="normal"/>
    </style:style>
    <style:style style:name="T68" style:family="text">
      <style:text-properties fo:color="#000000" loext:opacity="100%" fo:language="gl" fo:country="ES" style:text-underline-style="none" fo:font-weight="normal" officeooo:rsid="001c3d05" fo:background-color="transparent" loext:char-shading-value="0" style:font-weight-asian="normal" style:font-weight-complex="normal"/>
    </style:style>
    <style:style style:name="T69" style:family="text">
      <style:text-properties fo:color="#000000" loext:opacity="100%" fo:language="gl" fo:country="ES" style:text-underline-style="none" fo:font-weight="normal" officeooo:rsid="000d5ee5" fo:background-color="transparent" loext:char-shading-value="0" style:font-weight-asian="normal" style:font-weight-complex="normal"/>
    </style:style>
    <style:style style:name="T70" style:family="text">
      <style:text-properties fo:color="#000000" loext:opacity="100%" fo:language="gl" fo:country="ES" style:text-underline-style="none" fo:font-weight="normal" officeooo:rsid="000c592d" fo:background-color="transparent" loext:char-shading-value="0" style:font-weight-asian="normal" style:font-weight-complex="normal"/>
    </style:style>
    <style:style style:name="T71" style:family="text">
      <style:text-properties fo:color="#000000" loext:opacity="100%" fo:language="gl" fo:country="ES" style:text-underline-style="none" fo:font-weight="normal" officeooo:rsid="0002f2c6" fo:background-color="transparent" loext:char-shading-value="0" style:font-weight-asian="normal" style:font-weight-complex="normal"/>
    </style:style>
    <style:style style:name="T72" style:family="text">
      <style:text-properties fo:color="#000000" loext:opacity="100%" fo:language="gl" fo:country="ES" style:text-underline-style="none" fo:font-weight="normal" officeooo:rsid="0033b2eb" fo:background-color="transparent" loext:char-shading-value="0" style:font-weight-asian="normal" style:font-weight-complex="normal"/>
    </style:style>
    <style:style style:name="T73" style:family="text">
      <style:text-properties fo:color="#000000" loext:opacity="100%" fo:language="gl" fo:country="ES" fo:font-weight="normal" style:font-weight-asian="normal" style:font-weight-complex="normal"/>
    </style:style>
    <style:style style:name="T74" style:family="text">
      <style:text-properties fo:color="#000000" loext:opacity="100%" fo:language="gl" fo:country="ES" fo:font-weight="normal" officeooo:rsid="00190182" style:font-weight-asian="normal" style:font-weight-complex="normal"/>
    </style:style>
    <style:style style:name="T75" style:family="text">
      <style:text-properties fo:color="#000000" loext:opacity="100%" fo:language="gl" fo:country="ES" fo:font-weight="normal" officeooo:rsid="001b0c93" style:font-weight-asian="normal" style:font-weight-complex="normal"/>
    </style:style>
    <style:style style:name="T76" style:family="text">
      <style:text-properties fo:color="#000000" loext:opacity="100%" fo:language="gl" fo:country="ES" fo:font-style="normal" style:text-underline-style="none" fo:font-weight="normal" officeooo:rsid="000d5ee5" style:font-style-asian="normal" style:font-weight-asian="normal" style:font-style-complex="normal" style:font-weight-complex="normal"/>
    </style:style>
    <style:style style:name="T77" style:family="text">
      <style:text-properties fo:color="#000000" loext:opacity="100%" fo:language="gl" fo:country="ES" fo:font-style="normal" style:text-underline-style="none" fo:font-weight="normal" officeooo:rsid="000d5ee5" fo:background-color="transparent" loext:char-shading-value="0" style:font-style-asian="normal" style:font-weight-asian="normal" style:font-style-complex="normal" style:font-weight-complex="normal"/>
    </style:style>
    <style:style style:name="T78" style:family="text">
      <style:text-properties fo:color="#000000" loext:opacity="100%" fo:language="gl" fo:country="ES" fo:font-style="normal" style:text-underline-style="none" fo:font-weight="normal" officeooo:rsid="00190182" fo:background-color="transparent" loext:char-shading-value="0" style:font-style-asian="normal" style:font-weight-asian="normal" style:font-style-complex="normal" style:font-weight-complex="normal"/>
    </style:style>
    <style:style style:name="T79" style:family="text">
      <style:text-properties fo:color="#000000" loext:opacity="100%" fo:language="gl" fo:country="ES" fo:font-style="normal" style:text-underline-style="none" fo:font-weight="normal" officeooo:rsid="0034ac43" fo:background-color="transparent" loext:char-shading-value="0" style:font-style-asian="normal" style:font-weight-asian="normal" style:font-style-complex="normal" style:font-weight-complex="normal"/>
    </style:style>
    <style:style style:name="T80" style:family="text">
      <style:text-properties fo:color="#000000" loext:opacity="100%" fo:language="gl" fo:country="ES" style:text-underline-style="solid" style:text-underline-width="auto" style:text-underline-color="font-color" fo:font-weight="normal" style:font-weight-asian="normal" style:font-weight-complex="normal"/>
    </style:style>
    <style:style style:name="T81" style:family="text">
      <style:text-properties fo:color="#000000" loext:opacity="100%" fo:language="gl" fo:country="ES" style:text-underline-style="solid" style:text-underline-width="auto" style:text-underline-color="font-color" fo:font-weight="normal" officeooo:rsid="002009c1" style:font-weight-asian="normal" style:font-weight-complex="normal"/>
    </style:style>
    <style:style style:name="T82" style:family="text">
      <style:text-properties fo:color="#000000" loext:opacity="100%" style:font-name="Times New Roman" fo:font-size="11pt" fo:language="gl" fo:country="ES" fo:font-weight="normal" officeooo:rsid="0012db05" style:font-size-asian="11pt" style:font-weight-asian="normal" style:font-size-complex="11pt" style:font-weight-complex="normal"/>
    </style:style>
    <style:style style:name="T83" style:family="text">
      <style:text-properties fo:color="#000000" loext:opacity="100%" style:font-name="Times New Roman" fo:font-size="11pt" fo:language="gl" fo:country="ES" fo:font-weight="normal" officeooo:rsid="0016ab3b" style:font-size-asian="11pt" style:font-weight-asian="normal" style:font-size-complex="11pt" style:font-weight-complex="normal"/>
    </style:style>
    <style:style style:name="T84" style:family="text">
      <style:text-properties officeooo:rsid="0011718b"/>
    </style:style>
    <style:style style:name="T85" style:family="text">
      <style:text-properties style:font-name="Arial" fo:language="gl" fo:country="ES" fo:font-weight="bold" style:font-weight-asian="bold" style:font-weight-complex="bold"/>
    </style:style>
    <style:style style:name="T86" style:family="text">
      <style:text-properties style:font-name="Arial" fo:language="gl" fo:country="ES" fo:font-weight="bold" officeooo:rsid="01743435" style:font-weight-asian="bold" style:font-weight-complex="bold"/>
    </style:style>
    <style:style style:name="T87" style:family="text">
      <style:text-properties style:font-name="Arial" fo:language="gl" fo:country="ES" fo:font-weight="bold" officeooo:rsid="00d31eaf" style:font-weight-asian="bold" style:font-weight-complex="bold"/>
    </style:style>
    <style:style style:name="T88" style:family="text">
      <style:text-properties officeooo:rsid="00190182"/>
    </style:style>
    <style:style style:name="T89" style:family="text">
      <style:text-properties fo:font-style="normal" style:text-underline-style="none" officeooo:rsid="000d5ee5" style:font-style-asian="normal" style:font-style-complex="normal"/>
    </style:style>
    <style:style style:name="T90" style:family="text">
      <style:text-properties fo:font-style="normal" style:text-underline-style="none" officeooo:rsid="001c3d05" style:font-style-asian="normal" style:font-style-complex="normal"/>
    </style:style>
    <style:style style:name="T91" style:family="text">
      <style:text-properties fo:font-style="normal" style:text-underline-style="none" officeooo:rsid="000c592d" fo:background-color="transparent" loext:char-shading-value="0" style:font-style-asian="normal" style:font-style-complex="normal"/>
    </style:style>
    <style:style style:name="T92" style:family="text">
      <style:text-properties fo:font-style="normal" style:text-underline-style="none" officeooo:rsid="0002f2c6" fo:background-color="transparent" loext:char-shading-value="0" style:font-style-asian="normal" style:font-style-complex="normal"/>
    </style:style>
    <style:style style:name="T93" style:family="text">
      <style:text-properties fo:font-style="normal" style:text-underline-style="none" officeooo:rsid="00040817" fo:background-color="transparent" loext:char-shading-value="0" style:font-style-asian="normal" style:font-style-complex="normal"/>
    </style:style>
    <style:style style:name="T94" style:family="text">
      <style:text-properties fo:font-style="normal" style:text-underline-style="none" officeooo:rsid="000d5ee5" fo:background-color="transparent" loext:char-shading-value="0" style:font-style-asian="normal" style:font-style-complex="normal"/>
    </style:style>
    <style:style style:name="T95" style:family="text">
      <style:text-properties officeooo:rsid="0019b3c7"/>
    </style:style>
    <style:style style:name="T96" style:family="text">
      <style:text-properties officeooo:rsid="0019e9c5"/>
    </style:style>
    <style:style style:name="T97" style:family="text">
      <style:text-properties officeooo:rsid="001b0c93"/>
    </style:style>
    <style:style style:name="T98" style:family="text">
      <style:text-properties officeooo:rsid="001c3d05"/>
    </style:style>
    <style:style style:name="T99" style:family="text">
      <style:text-properties officeooo:rsid="001cf072"/>
    </style:style>
    <style:style style:name="T100" style:family="text">
      <style:text-properties style:font-name="Times New Roman" fo:font-size="11pt" style:font-size-asian="11pt" style:font-size-complex="11pt"/>
    </style:style>
    <style:style style:name="T101" style:family="text">
      <style:text-properties style:font-name="Times New Roman" fo:font-size="11pt" officeooo:rsid="000b1cba" style:font-size-asian="11pt" style:font-size-complex="11pt"/>
    </style:style>
    <style:style style:name="T102" style:family="text">
      <style:text-properties style:font-name="Times New Roman" fo:font-size="11pt" officeooo:rsid="002009c1" style:font-size-asian="11pt" style:font-size-complex="11pt"/>
    </style:style>
    <style:style style:name="T103" style:family="text">
      <style:text-properties style:font-name="Times New Roman" fo:font-size="11pt" officeooo:rsid="0020d0c7" style:font-size-asian="11pt" style:font-size-complex="11pt"/>
    </style:style>
    <style:style style:name="T104" style:family="text">
      <style:text-properties style:font-name="Times New Roman" fo:font-size="11pt" officeooo:rsid="00221a17" style:font-size-asian="11pt" style:font-size-complex="11pt"/>
    </style:style>
    <style:style style:name="T105" style:family="text">
      <style:text-properties officeooo:rsid="0020d0c7"/>
    </style:style>
    <style:style style:name="T106" style:family="text">
      <style:text-properties officeooo:rsid="00221a17"/>
    </style:style>
    <style:style style:name="T107" style:family="text">
      <style:text-properties officeooo:rsid="002300b1"/>
    </style:style>
    <style:style style:name="T108" style:family="text">
      <style:text-properties officeooo:rsid="00184707"/>
    </style:style>
    <style:style style:name="T109" style:family="text">
      <style:text-properties officeooo:rsid="0016ab3b"/>
    </style:style>
    <style:style style:name="T110" style:family="text">
      <style:text-properties officeooo:rsid="0024caf8"/>
    </style:style>
    <style:style style:name="T111" style:family="text">
      <style:text-properties officeooo:rsid="0026a3a2"/>
    </style:style>
    <style:style style:name="T112" style:family="text">
      <style:text-properties officeooo:rsid="0027aac0"/>
    </style:style>
    <style:style style:name="T113" style:family="text">
      <style:text-properties officeooo:rsid="00298329"/>
    </style:style>
    <style:style style:name="T114" style:family="text">
      <style:text-properties officeooo:rsid="0029ed13"/>
    </style:style>
    <style:style style:name="T115" style:family="text">
      <style:text-properties officeooo:rsid="002aa2df"/>
    </style:style>
    <style:style style:name="T116" style:family="text">
      <style:text-properties officeooo:rsid="002dd5c4"/>
    </style:style>
    <style:style style:name="T117" style:family="text">
      <style:text-properties officeooo:rsid="002eacbc"/>
    </style:style>
    <style:style style:name="T118" style:family="text">
      <style:text-properties officeooo:rsid="002f87b8"/>
    </style:style>
    <style:style style:name="T119" style:family="text">
      <style:text-properties officeooo:rsid="00303d5e"/>
    </style:style>
    <style:style style:name="T120" style:family="text">
      <style:text-properties officeooo:rsid="0031ff8a"/>
    </style:style>
    <style:style style:name="T121" style:family="text">
      <style:text-properties officeooo:rsid="0034ac43"/>
    </style:style>
    <style:style style:name="fr1" style:family="graphic" style:parent-style-name="Graphics">
      <style:graphic-properties style:vertical-pos="middle" style:vertical-rel="baseline"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áboa3" table:style-name="Táboa3">
        <table:table-column table:style-name="Táboa3.A"/>
        <table:table-column table:style-name="Táboa3.B"/>
        <table:table-column table:style-name="Táboa3.C"/>
        <table:table-column table:style-name="Táboa3.D"/>
        <table:table-column table:style-name="Táboa3.E"/>
        <table:table-row table:style-name="Táboa3.1">
          <table:table-cell table:style-name="Táboa3.A1" office:value-type="string">
            <text:p text:style-name="P1"><text:span text:style-name="T86">Área</text:span><text:span text:style-name="T85"> de </text:span><text:span text:style-name="T87">RRHH </text:span></text:p>
            <text:p text:style-name="P2">e Formación</text:p>
          </table:table-cell>
          <table:table-cell table:style-name="Táboa3.B1" office:value-type="string">
            <text:p text:style-name="P52"/>
          </table:table-cell>
          <table:table-cell table:style-name="Táboa3.C1" office:value-type="string">
            <text:p text:style-name="P3"><draw:frame draw:style-name="fr1" draw:name="gráficos1" text:anchor-type="as-char" svg:width="1.272cm" svg:height="1.901cm" draw:z-index="0"><draw:image xlink:href="Pictures/1000000000000072000000DFA1848A82.jpg" xlink:type="simple" xlink:show="embed" xlink:actuate="onLoad" draw:mime-type="image/jpeg"/></draw:frame></text:p>
          </table:table-cell>
          <table:table-cell table:style-name="Táboa3.D1" office:value-type="string">
            <text:p text:style-name="P5"/>
          </table:table-cell>
          <table:table-cell table:style-name="Táboa3.E1" office:value-type="string">
            <text:p text:style-name="P4">CONCELLO </text:p>
            <text:p text:style-name="P4">DE VIGO</text:p>
          </table:table-cell>
        </table:table-row>
      </table:table>
      <text:p text:style-name="P6"/>
      <text:p text:style-name="P6"/>
      <text:p text:style-name="P6"><text:span text:style-name="T1">A</text:span>CTA <text:span text:style-name="T2">Nº </text:span><text:span text:style-name="T3">1</text:span><text:span text:style-name="T88">7</text:span></text:p>
      <text:p text:style-name="P8"><text:span text:style-name="T5">ACTA DA SESIÓN </text:span><text:span text:style-name="T6">DE DATA </text:span><text:span text:style-name="T16">15</text:span><text:span text:style-name="T7"> </text:span><text:span text:style-name="T6">DE </text:span><text:span text:style-name="T8">XU</text:span><text:span text:style-name="T16">LL</text:span><text:span text:style-name="T6">O DE 202</text:span><text:span text:style-name="T9">6</text:span><text:span text:style-name="T10"> </text:span><text:span text:style-name="T5">DO </text:span><text:span text:style-name="T11">ÓRGANO DE SELECCIÓN </text:span><text:span text:style-name="T12">DO PROCESO SELECTIVO </text:span><text:span text:style-name="T13">DE </text:span><text:span text:style-name="T12">CABO EXTINCIÓN DE INCENDIOS </text:span><text:span text:style-name="T14">(QUENDA INTERNA</text:span><text:span text:style-name="T6">)</text:span><text:span text:style-name="T12"> DA </text:span><text:span text:style-name="T11"><text:s/>O. E. P. </text:span><text:span text:style-name="T12">DOS ANOS 2020, 2021 E 2022</text:span><text:span text:style-name="T11"> POLO PROCEDEMENTO CONCURSO – </text:span><text:span text:style-name="T12">OPOSICIÓN</text:span></text:p>
      <text:p text:style-name="P8"><text:span text:style-name="T15">Exp. Adm. 4647</text:span><text:span text:style-name="T16">3</text:span><text:span text:style-name="T15">-220</text:span></text:p>
      <text:p text:style-name="P7"/>
      <text:p text:style-name="P7"/>
      <text:p text:style-name="P9"><text:span text:style-name="T17">S</text:span>endo as <text:span text:style-name="T18">1</text:span><text:span text:style-name="T88">0</text:span><text:span text:style-name="T19">:</text:span><text:span text:style-name="T18">0</text:span><text:span text:style-name="T20">0</text:span> horas <text:span text:style-name="T21">do </text:span><text:span text:style-name="T88">15</text:span><text:span text:style-name="T21"> de </text:span><text:span text:style-name="T19">xu</text:span><text:span text:style-name="T88">ll</text:span><text:span text:style-name="T19">o</text:span><text:span text:style-name="T21"> de 202</text:span><text:span text:style-name="T22">6</text:span>, <text:span text:style-name="T4">no Servizo de Seguridade</text:span><text:span text:style-name="T23">, sit</text:span><text:span text:style-name="T4">o</text:span><text:span text:style-name="T19"> n</text:span><text:span text:style-name="T4">o soto</text:span><text:span text:style-name="T19"> 1</text:span><text:span text:style-name="T4">º</text:span><text:span text:style-name="T19"> do </text:span><text:span text:style-name="T4">C</text:span><text:span text:style-name="T19">oncello de Vigo</text:span><text:span text:style-name="T23">,</text:span><text:span text:style-name="T24"> </text:span>asisten os seguintes membros do <text:span text:style-name="T20">Órgano </text:span><text:span text:style-name="T19">de Selección:</text:span></text:p>
      <text:p text:style-name="P15"/>
      <text:p text:style-name="P15">Asisten: </text:p>
      <text:p text:style-name="P15"/>
      <text:p text:style-name="P10"><text:span text:style-name="T25">D</text:span><text:span text:style-name="T26">ª</text:span><text:span text:style-name="T25">. </text:span><text:span text:style-name="T27">Cristina Tapias Bouso, </text:span><text:span text:style-name="T28">E</text:span><text:span text:style-name="T29">nxeñeira industrial no Servizo de Vías e Obras do Concello de Vigo,</text:span><text:span text:style-name="T27"> </text:span>na condición de President<text:span text:style-name="T30">a</text:span> titular do <text:span text:style-name="T2">órgano de selección</text:span>.</text:p>
      <text:p text:style-name="P10"/>
      <text:p text:style-name="P10"><text:span text:style-name="T31">D</text:span><text:span text:style-name="T32">ª. Rosa Ana Garcinuño Barreiro</text:span><text:span text:style-name="T31">, </text:span><text:span text:style-name="T37">X</text:span><text:span text:style-name="T38">efa do servizo de seguridade,</text:span><text:span text:style-name="T33"> </text:span><text:span text:style-name="T39">na condición de </text:span><text:span text:style-name="T37">S</text:span><text:span text:style-name="T36">ecretari</text:span><text:span text:style-name="T39">a titular</text:span><text:span text:style-name="T36"> do </text:span><text:span text:style-name="T40">órgano</text:span><text:span text:style-name="T36">, actuando con voz e sen voto.</text:span></text:p>
      <text:p text:style-name="P10"/>
      <text:p text:style-name="P10"><text:span text:style-name="T25">D. </text:span><text:span text:style-name="T27">Joaquín Fuentes Domínguez</text:span>, <text:span text:style-name="T28">C</text:span><text:span text:style-name="T29">abo xefe saída do ser</text:span><text:span text:style-name="T28">v</text:span><text:span text:style-name="T29">i</text:span><text:span text:style-name="T28">z</text:span><text:span text:style-name="T29">o de extinción de incendios do Concello de Vigo, </text:span><text:span text:style-name="T54">na condición de</text:span> vo<text:span text:style-name="T29">g</text:span>al titular <text:span text:style-name="T54">2</text:span>º.</text:p>
      <text:p text:style-name="P16"/>
      <text:p text:style-name="P10"><text:span text:style-name="T25">D. </text:span><text:span text:style-name="T27">Francisco Rivero Álvarez</text:span>, <text:span text:style-name="T28">C</text:span><text:span text:style-name="T29">abo xefe saída do servi</text:span><text:span text:style-name="T28">z</text:span><text:span text:style-name="T29">o de extinción de incendios do Concello de Vigo, </text:span><text:span text:style-name="T54">na condición </text:span><text:span text:style-name="T55">d</text:span><text:span text:style-name="T2">e</text:span><text:span text:style-name="T55"> </text:span>vo<text:span text:style-name="T56">g</text:span>al titular <text:span text:style-name="T54">3</text:span>º.</text:p>
      <text:p text:style-name="P10"/>
      <text:p text:style-name="P10"/>
      <text:p text:style-name="P10"/>
      <text:p text:style-name="P14">Tendo sido publicad<text:span text:style-name="T119">o</text:span>s en data <text:span text:style-name="T98">25</text:span>/0<text:span text:style-name="T98">6</text:span>/2026 na páxina web municipal e no taboleiro de anuncios <text:span text:style-name="T98">o</text:span>s <text:span text:style-name="T98">resultados do terceiro exercicio da oposición (probas psicotécnicas)</text:span> asignad<text:span text:style-name="T99">o</text:span>s aos aspirantes polo Órgano de <text:span text:style-name="T99">s</text:span>elección, <text:span text:style-name="T99">d</text:span>entro do prazo legal de tres (3) días hábiles, a contar dende o seguinte ao da publicación dos devanditos anuncios, interpux<text:span text:style-name="T99">o</text:span>, en tempo e forma, reclamación en relación co <text:span text:style-name="T99">seu resultado (non apto)</text:span> <text:span text:style-name="T99">o aspirante </text:span>RODRÍGUEZ FREITAS, A (DNI ***7308*<text:span text:style-name="T119">* - </text:span><text:span text:style-name="T93">ID 120936</text:span>) .</text:p>
      <text:p text:style-name="P10"/>
      <text:p text:style-name="P13"><text:span text:style-name="T88">Iniciada a sesión </text:span><text:span text:style-name="T98">a</text:span><text:span text:style-name="T97"> Secretaria informa ao órgano de selección que con data </text:span><text:span text:style-name="T98">26</text:span><text:span text:style-name="T88">/0</text:span><text:span text:style-name="T98">6</text:span><text:span text:style-name="T88">/2026, documento nº 2601</text:span><text:span text:style-name="T98">78569</text:span><text:span text:style-name="T88">, D. Antonio Rodríguez Freitas,</text:span><text:span text:style-name="T89"> </text:span><text:span text:style-name="T90">presentou escrito solicitando</text:span><text:span text:style-name="T97"> copia íntegra do </text:span><text:span text:style-name="T98">seu</text:span><text:span text:style-name="T97"> expediente psicotécnico, incluíndo as puntuacións directas obtidas en cada unha das escalas avaliadas (perfil de personalidade, aptitudes, etc.), os baremos de corrección informatizados utilizados e o informe técnico-operativo individualizado emitido polo asesor especialista ou psicólogo do tribunal </text:span><text:span text:style-name="T98">e,</text:span><text:span text:style-name="T97"> unha vez posta á </text:span><text:span text:style-name="T98">súa</text:span><text:span text:style-name="T97"> disposición a totalidade de dita documentación técnica e os criterios de valoración do exercicio, </text:span><text:span text:style-name="T99">solicitou que </text:span><text:span text:style-name="T97">se </text:span><text:span text:style-name="T98">lle outorgase</text:span><text:span text:style-name="T97"> un prazo complementario de alegacións para poder fundamentar debidamente a </text:span><text:span text:style-name="T98">súa </text:span><text:span text:style-name="T97">reclamación, garantindo así o principio de contradición, de defensa e o dereito á tutela administrativa efectiva.</text:span></text:p>
      <text:p text:style-name="P13"/>
      <text:p text:style-name="P21">A<text:span text:style-name="T97"> Secretaria informa ao órgano de selección </text:span>que a documentación solicitada foi achegada ao solicitante en data 06/07/2026, mediante correo electrónico que obra no expediente nº 46473-220, abríndose para o solicitante novo prazo de tres días hábiles para presentar reclamación, sendo presentada <text:span text:style-name="T88"><text:s/></text:span><text:span text:style-name="T119">esta </text:span><text:span text:style-name="T88">en data 09/07/2026 con documento nº 260190777.</text:span></text:p>
      <text:p text:style-name="P13"/>
      <text:p text:style-name="P13"><text:span text:style-name="T99">A</text:span><text:span text:style-name="T4"> Secretaria proced</text:span><text:span text:style-name="T99">e</text:span><text:span text:style-name="T4"> a dar lectura á</text:span><text:span text:style-name="T88"> reclamación presentada en data 09/07/2026 por D. Antonio Rodríguez Freitas</text:span><text:span text:style-name="T89"> </text:span><text:span text:style-name="T91">(DNI </text:span><text:span text:style-name="T92">***7308**</text:span><text:span text:style-name="T91">) </text:span><text:span text:style-name="T93">(ID 120936)</text:span><text:span text:style-name="T88">, con documento nº 260190777, contra o acordo adoptado polo órgano de selección na sesión celebrada o día 22/06/2026 onde declarouse “non apto” ao reclamante nas probas </text:span><text:soft-page-break/><text:span text:style-name="T88">psicotécnicas </text:span><text:span text:style-name="T95">considerando o </text:span><text:span text:style-name="T4">inform</text:span><text:span text:style-name="T95">e</text:span><text:span text:style-name="T4"> </text:span><text:span text:style-name="T57">elaborado pola </text:span><text:span text:style-name="T19">psicóloga Dona Maía Yagüe Milán (M-36305)</text:span><text:span text:style-name="T58">, </text:span><text:span text:style-name="T59">na súa condición de </text:span><text:span text:style-name="T58">asesora especialista na realización da proba</text:span><text:span text:style-name="T59">, segundo establece a </text:span><text:span text:style-name="T99">B</text:span><text:span text:style-name="T59">ase 8.</text:span><text:span text:style-name="T58">2</text:span><text:span text:style-name="T59"> das Xerais.</text:span></text:p>
      <text:p text:style-name="P11"/>
      <text:p text:style-name="P17">A Secretaria informa ao órgano de selección que a reclamación fundaméntase nos seguintes puntos:</text:p>
      <text:p text:style-name="P17"/>
      <text:p text:style-name="P18">- Vulneración do principio de seguridade xurídica e indefensión por opacidade nos criterios de corrección.</text:p>
      <text:p text:style-name="P20">- <text:span text:style-name="T96">Falta de idoneidade, racionalidade e adecuación do baremo normativo utilizado (4º ESO).</text:span></text:p>
      <text:p text:style-name="P22">- Arbitrariedade e contradición técnica insubsanable entre as subprobas de personalidade e aptitudes mentais. </text:p>
      <text:p text:style-name="P19">- <text:span text:style-name="T96">Indefensión por falta de publicidade previa e claridade no “Índice de Corrección”.</text:span></text:p>
      <text:p text:style-name="P19">- <text:span text:style-name="T96">Falta de exclusividade decisoria do Órgano de selección: inviabilidade xurídica de automatizar un non apto mediante un filtro técnico cego fronte a un perfil líder no proceso.</text:span></text:p>
      <text:p text:style-name="P12"/>
      <text:p text:style-name="P36">A Secretaria achega ao Órgano de Selección <text:span text:style-name="T99">copia do</text:span> Informe Técnico de resposta á reclamación presentada por D. <text:span text:style-name="T74">Antonio Rodríguez Freitas</text:span><text:span text:style-name="T76">,</text:span><text:span text:style-name="T74"> </text:span><text:span text:style-name="T75">elaborado en data 3 de xullo de 2026 por Dona María Yagüe Milán, Psicóloga Sanitaria M-36305. Por parte da Secretaria procédese á lectura do mesmo.</text:span></text:p>
      <text:p text:style-name="P36"><text:span text:style-name="T75"/></text:p>
      <text:p text:style-name="P23">Incorpórase á presenta acta copia do devandito informe técnico.</text:p>
      <text:p text:style-name="P37"><text:span text:style-name="T75"/></text:p>
      <text:p text:style-name="P38"><text:span text:style-name="T75">V</text:span><text:span text:style-name="T73">isto o exposto, </text:span><text:span text:style-name="T80">a Secretaria, </text:span><text:span text:style-name="T81">como asesora xurídica, </text:span><text:span text:style-name="T80"><text:s/>informa ao Órgano de selección o seguinte:</text:span></text:p>
      <text:p text:style-name="P34"/>
      <text:p text:style-name="P53"><text:span text:style-name="T101">“</text:span><text:span text:style-name="T102">Segundo establecen as </text:span><text:span text:style-name="T103">B</text:span><text:span text:style-name="T102">ases </text:span><text:span text:style-name="T103">E</text:span><text:span text:style-name="T102">specíficas do proceso, publicadas no BOPPO nº 179, de 13/09/2024, o </text:span><text:span text:style-name="T103">t</text:span><text:span text:style-name="T100">erceiro exercicio </text:span><text:span text:style-name="T102">da oposición -</text:span><text:span text:style-name="T100">Probas </text:span><text:span text:style-name="T103">P</text:span><text:span text:style-name="T100">sicotécnicas- </text:span><text:span text:style-name="T102">teñen</text:span><text:span text:style-name="T100"> carácter obrigatorio e eliminatorio.</text:span></text:p>
      <text:p text:style-name="P53"><text:span text:style-name="T100"/></text:p>
      <text:p text:style-name="P49">As probas psicotécnicas están destinadas a determinar as actitudes e aptitudes persoais dos aspirantes, así como a súa adecuación ás funcións que se van a desempeñar, comprobando que presentan un perfil psicolóxico axeitado. Estas probas deben obrigatoriamente efectuarse e valorarse por especialistas (con titulación universitaria superior que acredite a especialidade académica en psicoloxía clínica) e cualificaranse como apta ou non apta.</text:p>
      <text:p text:style-name="P49">As probas psicotécnicas, <text:span text:style-name="T119">segundo as bases,</text:span> constarán das seguintes <text:span text:style-name="T5">probas</text:span>:</text:p>
      <text:p text:style-name="P49">1.<text:span text:style-name="T5"> Proba de intelixencia</text:span>: destinada a medir a capacidade intelectual e psicomotriz das persoas aspirantes, no marco da mesma realizarase unha valoración do nivel intelectual e doutras aptitudes específicas, explorando todos ou varios dos aspectos seguintes: intelixencia xeral, comprensión e fluidez verbal, comprensión de ordes, razoamento cognitivo, atención discriminativa <text:span text:style-name="T105">e </text:span>resistencia á fatiga intelectual.</text:p>
      <text:p text:style-name="P49">2. <text:span text:style-name="T5">Probas de personalidade</text:span>: destinadas a medir os aspectos afectivos e volitivos que permitan unha apreciación global da personalidade das persoas aspirantes. Orientaranse a avaliar os trazos da personalidade máis significativos e relevantes para o desempeño das funcións a realizar, así como o grao de adaptación persoal e social dos aspirantes, descartándose, as<text:span text:style-name="T105">emade</text:span>, a existencia de síntomas ou trastornos psicopatolóxicos e/ou da personalidade. Exploraranse necesariamente os aspectos que a continuación se relacionan: estabilidade emocional, autoconfianza, capacidade empática e interese polos demais, habilidades interpersoais, control axeitado da impulsividade, axuste persoal e social, capacidade de adaptación a normas, <text:s/>capacidade de afrontamento do estrés <text:span text:style-name="T105">e </text:span>motivación polo traballo a desempeñar.</text:p>
      <text:p text:style-name="P49">Os resultados obtidos nas probas deberán ser obxecto de contraste mediante a realización dunha proba individual, que consistirá na contestación a un cuestionario, formulado verbalmente, coa finalidade de valorar tamén o estado psicolóxico das persoas candidatas. Deste modo, adicionalmente ás características de personalidade sinaladas anteriormente, exploraranse, ademais, os seguintes aspectos: existencia de niveis disfuncionais de estrés ou de trastornos do estado de ánimo; problemas de saúde; consumo excesivo ou de risco de alcohol ou outros tóxicos e grao d<text:span text:style-name="T105">e </text:span>medicación.</text:p>
      <text:p text:style-name="P49">3. <text:span text:style-name="T5">Proba de clima laboral</text:span>: realizarase unha valoración da comprensión realista do ambiente social dos grupos de traballo. Elaborarase un perfil das dimensións de relacións persoais, autorealización e estabilidade emocional das persoas aspirantes.</text:p>
      <text:p text:style-name="P54"><text:span text:style-name="T103">O </text:span><text:span text:style-name="T101">ANEXO I </text:span><text:span text:style-name="T103">das Bases Específicas, Bases que constitúen a norma/lei do proceso selectivo, fixa o perfil psicolóxico para o exame psicotécnico. </text:span><text:span text:style-name="T104">Establécese que t</text:span><text:span text:style-name="T100">endo en conta as funcións que debe realizar o </text:span><text:soft-page-break/><text:span text:style-name="T100">servizo de Extinción de Incendios, os test irán dirixidos a excluír ás persoas aspirantes con anomalías respecto ao perfil psicolóxico que debe reunir o persoal do servizo, e que se traduce nas seguintes:</text:span></text:p>
      <text:list text:style-name="L1">
        <text:list-item>
          <text:p text:style-name="P58"><text:span text:style-name="T100">Aptitudes mentais: Razoamento verbal, </text:span><text:span text:style-name="T104">r</text:span><text:span text:style-name="T100">azoamento abstracto, </text:span><text:span text:style-name="T104">r</text:span><text:span text:style-name="T100">azoamento mecánico, </text:span><text:span text:style-name="T104">r</text:span><text:span text:style-name="T100">azoamento espacial, </text:span><text:span text:style-name="T104">a</text:span><text:span text:style-name="T100">tención e resistencia á fatiga </text:span><text:span text:style-name="T104">e i</text:span><text:span text:style-name="T100">ntelixencia xeral.</text:span></text:p>
        </text:list-item>
        <text:list-item>
          <text:p text:style-name="P58"><text:span text:style-name="T100">Personalidade: Autocontrol dos impulsos e emocións, </text:span><text:span text:style-name="T104">s</text:span><text:span text:style-name="T100">erenidad</text:span><text:span text:style-name="T104">e</text:span><text:span text:style-name="T100">, </text:span><text:span text:style-name="T104">e</text:span><text:span text:style-name="T100">stabilidade emocional, </text:span><text:span text:style-name="T104">s</text:span><text:span text:style-name="T100">entido da disciplina e da autoridade, </text:span><text:span text:style-name="T104">d</text:span><text:span text:style-name="T100">esenvolvemento de condutas cooperativas, </text:span><text:span text:style-name="T104">c</text:span><text:span text:style-name="T100">apacidade de integración no grupo, </text:span><text:span text:style-name="T104">c</text:span><text:span text:style-name="T100">apacidade empática e de manexo da relación interpersoal, </text:span><text:span text:style-name="T104">c</text:span><text:span text:style-name="T100">apacidade á automotivación, </text:span><text:span text:style-name="T104">s</text:span><text:span text:style-name="T100">eguridade en si mesmo </text:span><text:span text:style-name="T104">-f</text:span><text:span text:style-name="T100">irmeza persoal-, </text:span><text:span text:style-name="T104">c</text:span><text:span text:style-name="T100">apacidade práctica e realista, </text:span><text:span text:style-name="T104">s</text:span><text:span text:style-name="T100">entido da iniciativa </text:span><text:span text:style-name="T104">e</text:span><text:span text:style-name="T100"> </text:span><text:span text:style-name="T104">n</text:span><text:span text:style-name="T100">eutralidade efectiva no exercicio profesional.</text:span></text:p>
        </text:list-item>
      </text:list>
      <text:p text:style-name="P49">Características do test actitudinal: Para a avaliación das probas actitudina<text:span text:style-name="T106">i</text:span>s son factores preferentes a ter en conta, <text:span text:style-name="T119">segundo as bases, </text:span>de acordo co orde de importancia que se expresa a continuación: 1.- Autocontrol. 2.- Serenidade. 3.-Estabilidade emocional. 4.-Capacidade empática e manexo das relacións interpersoais. 5.- Sentido da disciplina e autoridade. 6.-Desenvolvemento de condutas corporativas e capacidade de integración. 7.- Seguridade e firmeza persoal. 8.-Sentido da iniciativa. 9.- Neutralidade profesional. 10.- Calquera outros de análoga significación aos anteriormente referidos.</text:p>
      <text:p text:style-name="P49">A c<text:span text:style-name="T111">u</text:span>alificación desta proba <text:span text:style-name="T106">psicotécnica </text:span>será de apta ou non apta, debendo superar como mínimo a aspirante, no caso dos factores aptitudina<text:span text:style-name="T111">i</text:span>s 4 dos 6 factores a medir, <text:span text:style-name="T5">debendo superar en todos os casos o factor de intelixencia xeral.</text:span></text:p>
      <text:p text:style-name="P49"><text:span text:style-name="T106">As Bases Específicas establece no Anexo I que o</text:span> órgano de selección co apoio e asistencia obrigatoria de persoas asesoras especializadas (con titulación universitaria superior que acredite a especialidade académica en psicoloxía clínica), <text:span text:style-name="T5">fixará uns criterios mínimos antes da realización dos exercicios tanto intelectuais como de personalidade que de non ser alcanzados excluirán á persoa aspirante, debendo figurar os mesmos na correspondente acta,</text:span> así como o correspondente informe do especialista indicado.</text:p>
      <text:p text:style-name="P49">Á<text:span text:style-name="T107">s 10:00 horas do </text:span>08 de xuño de 2026, <text:span text:style-name="T107">realizouse </text:span>o <text:span text:style-name="T107">terceiro</text:span> exercicio do proceso selectivo, probas psicotécnicas, de carácter obrigatorio e eliminatorio, da fase de oposición do Proceso Selectivo de Cabo de Extinción de incendios (quenda interna).</text:p>
      <text:p text:style-name="P27"><text:span text:style-name="T110">Con anterioridade á realización da proba, á</text:span><text:span text:style-name="T107">s 09:00 horas desa data </text:span><text:span text:style-name="T110">(08/06/2026)</text:span><text:span text:style-name="T107">, </text:span>o órgano de selección, asesorado pola psicóloga, <text:span text:style-name="T111">segundo permite o Anexo I da</text:span><text:span text:style-name="T106">s Bases Específicas, </text:span>acord<text:span text:style-name="T107">ou</text:span> fixar os requisitos mínimos <text:span text:style-name="T108">(criterios) que debe</text:span><text:span text:style-name="T107">ría</text:span><text:span text:style-name="T108">n reunir os aspirantes para </text:span>superar a proba, <text:span text:style-name="T107">consta</text:span><text:span text:style-name="T110">ndo </text:span><text:span text:style-name="T111">ditos criterios </text:span><text:span text:style-name="T110">reflectidos</text:span><text:span text:style-name="T107"> na acta nº 14. </text:span></text:p>
      <text:p text:style-name="P27"/>
      <text:p text:style-name="P27"><text:span text:style-name="T110">Deste xeito estableceuse previamente á realización da proba, como criterio mínimo para superar a Proba nº 1</text:span><text:span text:style-name="T58"> </text:span><text:span text:style-name="T110">obter n</text:span><text:span text:style-name="T109">a</text:span><text:span text:style-name="T58"> puntuación de Índice Global (IG): </text:span></text:p>
      <text:p text:style-name="P27"/>
      <text:list text:style-name="L2">
        <text:list-item>
          <text:p text:style-name="P55"><text:span text:style-name="T82">Puntuación S (escala comparativa d</text:span><text:span text:style-name="T83">o</text:span><text:span text:style-name="T82"> cuestionario) = o</text:span><text:span text:style-name="T83">u</text:span><text:span text:style-name="T82"> superior a 45</text:span></text:p>
        </text:list-item>
        <text:list-item>
          <text:p text:style-name="P55"><text:span text:style-name="T82">Igual a puntuacións equivalentes </text:span><text:span text:style-name="T83">n</text:span><text:span text:style-name="T82">o</text:span><text:span text:style-name="T83">u</text:span><text:span text:style-name="T82">tras escalas comparativas como:</text:span></text:p>
        </text:list-item>
      </text:list>
      <text:p text:style-name="P26"><text:s text:c="13"/>- Puntuación Pc (percentil) = 40</text:p>
      <text:p text:style-name="P26"><text:s text:c="13"/>- CI (cociente intelectual) = 96</text:p>
      <text:p text:style-name="P26"/>
      <text:p text:style-name="P40"><text:span text:style-name="T111">Tal e como consta na acta nº 14, antes da realización da proba a</text:span> psicóloga explic<text:span text:style-name="T111">ou</text:span> <text:span text:style-name="T120">claramente </text:span>aos aspirantes en que consistí<text:span text:style-name="T111">an</text:span> as probas, como se c<text:span text:style-name="T111">u</text:span>brí<text:span text:style-name="T111">a</text:span>n os cuestionarios e inf<text:span text:style-name="T111">o</text:span>rm<text:span text:style-name="T111">ou</text:span>lles cales <text:span text:style-name="T111">eran</text:span> os requisitos mínimos (criterios), aprobados polo órgano de selección previamente, para superar a proba. <text:span text:style-name="T111">Polo exposto, deuse estrico cumprimento as bases reguladoras do proceso.</text:span></text:p>
      <text:p text:style-name="P40"/>
      <text:p text:style-name="P28"><text:span text:style-name="T88">D. Antonio Rodríguez Freita</text:span><text:span text:style-name="T112">s resultou non apto nas aptitudes cognitivas </text:span><text:span text:style-name="T114">ao haber obtido un índice global de 37, fronte ao umbral establecido de 45.</text:span><text:span text:style-name="T112"> A corrección da proba de aptitudes mentais realizouse mediante puntuacións tipificadas na escala S, obtidas a partir de baremos normativos estandarizados. A efectos de garantir a adecuación entre o nivel de esixencia da proba e os requisitos de acceso ao posto convocado, aplicouse o baremo correspondente a 4º de Educación Secundaria Obrigatoria en España po</text:span><text:span text:style-name="T120">la</text:span><text:span text:style-name="T112"> sú</text:span><text:span text:style-name="T120">a</text:span><text:span text:style-name="T112"> especial adecuación ao perfil profesional avaliado.</text:span></text:p>
      <text:p text:style-name="P28"/>
      <text:p text:style-name="P29">Tal e como informa psicóloga en data 03/07/2026, estes baremos baséanse en mostras poboacionais amplas e previamente validadas, permiten situar o rendemento do avaliado en relación a un grupo de referencia e <text:soft-page-break/>están integrados en sistemas de corrección técnica especializada de cada un dos instrumentos. <text:span text:style-name="T113">A divulgación detallada dos seus contidos, procedementos de corrección ou parámetros técnicos poderían afectar ás garantías de obxectividade, validez e confidencialidade esixibles a este tipo de probas, comprometendo ademais a súa axeitada utilización en futuros procesos de avaliación e selección.</text:span></text:p>
      <text:p text:style-name="P41"/>
      <text:p text:style-name="P42">Debe sinalarse que as bases estableceron, tal e como sinalouse previamente, que a capacidade intelectual constituía un elemento lexítimo e eliminatorio da avaliación.</text:p>
      <text:p text:style-name="P42"/>
      <text:p text:style-name="P42">A alegación do reclamante de que, por tratarse dunha promoción interna, debería primar a experiencia profesional, os coñecementos e a capacidade de mando sobre as aptitudes cognitivas, non pode prosperar xa que a promoción interna non converte o proceso selectivo nun mecanismo de recoñecemento automático da experiencia previa.</text:p>
      <text:p text:style-name="P42"/>
      <text:p text:style-name="P42">O art<text:span text:style-name="T115">igo</text:span> 18 do TREBEP recoñece a promoció<text:span text:style-name="T115">n</text:span> interna como unha modalidade de carreira profesional pero suxe<text:span text:style-name="T115">i</text:span>ta o seu desenvolvemento aos procedementos selectivos correspondentes e ao cumprim<text:span text:style-name="T115">en</text:span>to dos principios constitucionais de igualdade, mérito e capacidade. <text:span text:style-name="T115">Polo tanto, a condición de funcionario de carreira do aspirante non determina por sí soa a aptitude para acceder a unha categoría superior. Deste xeito, nin a experiencia previa nin o desenvolvemento satisfactorio do posto de bombeiro poden operar como unha dispensa fronte a un requisito eliminatorio expresamente incorporado ás bases.</text:span></text:p>
      <text:p text:style-name="P42"/>
      <text:p text:style-name="P43">O reclamante afirma que leva anos prestando servizo como bombeiro desenvolvendo as súas funcións con solvencia e eficacia e pretende trasladar a valoración positiva do seu desempeño como bombeiro á conclusión de que necesariamente posúe as aptitudes requiridas para exercer como cabo. </text:p>
      <text:p text:style-name="P43"/>
      <text:p text:style-name="P43">Esto non debe ser así necesariamente, xa que as bases establecen unha proba específica de acceso á categoría de Cabo, na que se valoran capacidades distintas e adicionais. De feito, o programa específico para Cabo incorpora materias relativas a toma de decisións, resolución de intervencións de nivel medio e complexo, habilidades directivas, comunicación, lideraz<text:span text:style-name="T120">g</text:span>o, motivación e resolución de conflitos.</text:p>
      <text:p text:style-name="P43"/>
      <text:p text:style-name="P44">Sobre a pretendida incongruencia do baremo 4º da ESO, o reclamante sostén que resulta irracional utilizar como poboación normativa unha poboación xeral española con estudios de 4º de ESO. Con esta afirmación, confunde o grupo normativo utilizado para transformar unha puntuación psicométrica co perfil profesional esixido pola Administración. Que o grupo normativo utilizado sexa unha poboación determinada non significa que o posto de Cabo estea sendo equiparado xuridicamente a ese grupo poboacional.</text:p>
      <text:p text:style-name="P44"/>
      <text:p text:style-name="P44">O xuridicamente relevante é que:</text:p>
      <text:p text:style-name="P44">1. A proba mide capacidades relacionadas coas funcións.</text:p>
      <text:p text:style-name="P44">2. O instrumento ten suficiente fundamentación técnica.</text:p>
      <text:p text:style-name="P44">3. Aplicouse de igual xeito a tódolos aspirantes.</text:p>
      <text:p text:style-name="P44">4. O resultado individual pode ser explicado técnicamente.</text:p>
      <text:p text:style-name="P44"/>
      <text:p text:style-name="P44">Por outra banda, o argumento das puntuacións “71” <text:span text:style-name="T116">(índice verbal) </text:span><text:s/>e “25” <text:span text:style-name="T116">(índice de fluidez verbal) </text:span>non acredita un error da proba. <text:span text:style-name="T116">O reclamante considera que ambos resultados son incompatibles xa que supostamente miden a mesma esfera cognitiva.</text:span></text:p>
      <text:p text:style-name="P44"/>
      <text:p text:style-name="P45">Debe puntualizarse que dúas subprobas teñan unha relación conceptual coa capacidade verbal non significa que midan exactamente o mesmo constructo psicométrico nin que as súas puntuacións teñan que resultar equivalentes. Unha batería psicosométrica pode descompoñer unha capacidade xeral en diferentes dimensións, utilizar escalas distintas ou aplicar transformacións estadísticas distintas. <text:s/>O reclamante non achega ningunha proba (informe pericial) que acredite que se mide o mesmo constructo psicométrico.</text:p>
      <text:p text:style-name="P41"/>
      <text:p text:style-name="P46">A Sentencia do Tribunal Supremo de 28 de xuño de 2023 (rec. 5352/2021) invocada na reclamación é incorrectamente invocada posto que ese recurso deu lugar á Sentenza 1223/2023, de 4 de outubro, e ademais, o obxecto de dita sentenza non é o que o reclamante lle atribúe. A cuestión casacional fundamental de aquela sentenza referíase á posibilidade de que o tribunal c<text:span text:style-name="T120">u</text:span>alificador contase con asesores externos para determinadas actuacións materia<text:span text:style-name="T120">i</text:span>s, así como á protección de terceiros de boa fe en procesos selectivos posteriormente anulados. Por conseguinte, non resulta axeitada a cita desa resolución como fundamento <text:soft-page-break/>directo dunha suposta ob<text:span text:style-name="T120">r</text:span>igación de facilitar ao opositor tódalas plantillas, matrices ou instrumentos psicométricos.</text:p>
      <text:p text:style-name="P35"/>
      <text:p text:style-name="P46">Cabe afirmar que os criterios de valoración da proba foron coñ<text:span text:style-name="T117">e</text:span>cidos po<text:span text:style-name="T120">r todos os</text:span> aspirantes antes da realiza<text:span text:style-name="T117">c</text:span>ión d<text:span text:style-name="T117">esta</text:span> <text:span text:style-name="T117">e a declaración de non apto do aspirante atópase motivada suficientemente cos informe da psicóloga.</text:span></text:p>
      <text:p text:style-name="P46"/>
      <text:p text:style-name="P47">Debe concluírse que a confidencialidade do test non implica ausencia de transparencia. Certo que o aspirante ten dereito, como así aconteceu, a coñecer os elementos necesarios (qué proba se utilizou, qué dimensións medía, sistema de puntuación, criterio de aptitude, umbral, resultado obtido ...) para comprobar a corrección do seu resultado. Pero non significa que teña dereito a coñecer unha reproducción íntegra de tódolos materia<text:span text:style-name="T118">i</text:span>s psicométricos pr<text:span text:style-name="T118">o</text:span>texidos, instrumentos cuxa divulgación pode comprometer a súa validez futura (SSTS de 15/12/2011 e 02/11/2012).</text:p>
      <text:p text:style-name="P41"/>
      <text:p text:style-name="P48">Cabe concluír que AVANTA actuou como asesor técnico do órgano de selección e que o órgano de selección asumíu formalmente o resultado, logo de valoralo informe técnico. A Sentenza STS 123/2023 (Rec 5352/2021) recoñece que a participación de colaboradores ou asesores pode comprender actuacións materiais e técnicas, sempre que no<text:span text:style-name="T120">n</text:span> se produza unha transferencia ilexítima da competencia decisoria do propio órgano cualificador.</text:p>
      <text:p text:style-name="P48"/>
      <text:p text:style-name="P48">Polo exposto, a Secretaria asesora ao órgano de selección que debe desestimar integramente a reclamación presentada por D. Antonio <text:span text:style-name="T119">R</text:span>odríguez Freitas contra o resultado da proba psicotécnica ao non apreciarse vicio de nulidade ou anulabilidade que afecte á realización, valoración ou cualificación da referida proba, <text:span text:style-name="T119">confirmando a cualificación de NON APTO outorgada ao interesado, ao resultar conforme coas bases do proceso e cos criterios establecidos polo órgano de selección co asesoramento d</text:span><text:span text:style-name="T120">a</text:span><text:span text:style-name="T119"> especialista.”</text:span></text:p>
      <text:p text:style-name="P35"/>
      <text:p text:style-name="P35"/>
      <text:p text:style-name="P33"/>
      <text:p text:style-name="P24"><text:span text:style-name="T41">Polo exposto, o órgano de selección </text:span><text:span text:style-name="T51">adopta, por unanimidade, o seguinte </text:span><text:span text:style-name="T35">acordo: </text:span></text:p>
      <text:p text:style-name="P24"><text:span text:style-name="T41"/></text:p>
      <text:p text:style-name="P24"><text:span text:style-name="T51">1.- D</text:span><text:span text:style-name="T50">eses</text:span><text:span text:style-name="T41">timar a reclamación presentada </text:span><text:span text:style-name="T42">en data 09/07/2026 por D. Antonio Rodríguez Freitas</text:span><text:span text:style-name="T94"> </text:span><text:span text:style-name="T91">(DNI </text:span><text:span text:style-name="T92">***7308**</text:span><text:span text:style-name="T91">) </text:span><text:span text:style-name="T93">(ID 120936)</text:span><text:span text:style-name="T42">, con documento nº 260190777, contra o acordo adoptado polo órgano de selección na sesión celebrada o día 22/06/2026 onde declarouse “non apto” ao reclamante nas probas psicotécnicas </text:span><text:span text:style-name="T43">considerando o </text:span><text:span text:style-name="T44">inform</text:span><text:span text:style-name="T43">e</text:span><text:span text:style-name="T44"> </text:span><text:span text:style-name="T45">elaborado pola </text:span><text:span text:style-name="T46">psicóloga Dona Maía Yagüe Milán (M-36305)</text:span><text:span text:style-name="T47">, </text:span><text:span text:style-name="T48">na súa condición de </text:span><text:span text:style-name="T47">asesora especialista na realización da proba</text:span><text:span text:style-name="T48">, segundo establece a </text:span><text:span text:style-name="T49">B</text:span><text:span text:style-name="T48">ase 8.</text:span><text:span text:style-name="T47">2</text:span><text:span text:style-name="T48"> das Xerais.</text:span></text:p>
      <text:p text:style-name="P24"><text:span text:style-name="T48"/></text:p>
      <text:p text:style-name="P25"><text:span text:style-name="T36">2.- </text:span><text:span text:style-name="T48">I</text:span><text:span text:style-name="T36">ncorporar á presente acta o Informe técnico </text:span><text:span text:style-name="T52">elaborado en data 3 de xullo de 2026 por Dona María Yagüe Milán, Psicóloga Sanitaria M-36305, </text:span><text:span text:style-name="T36">informe que resultou valorado polo Órgano de selección para desestimar a reclamación presentada.</text:span></text:p>
      <text:p text:style-name="P24"><text:span text:style-name="T34"/></text:p>
      <text:p text:style-name="P50"><text:span text:style-name="T51">3.- C</text:span><text:span text:style-name="T53">onfirma</text:span><text:span text:style-name="T51">r</text:span><text:span text:style-name="T53"> a cualificación de NON APTO outorgada a </text:span><text:span text:style-name="T67">D. Antonio Rodríguez Freitas</text:span><text:span text:style-name="T69"> </text:span><text:span text:style-name="T70">(DNI </text:span><text:span text:style-name="T71">***7308**</text:span><text:span text:style-name="T70">) </text:span><text:span text:style-name="T64">(ID 120936)</text:span><text:span text:style-name="T67"> </text:span><text:span text:style-name="T72">no </text:span><text:span text:style-name="T68">terceiro exercicio da oposición (probas psicotécnicas)</text:span><text:span text:style-name="T67">.</text:span></text:p>
      <text:p text:style-name="P51"/>
      <text:p text:style-name="P56"><text:span text:style-name="T121">4.- Informar a </text:span><text:span text:style-name="T78">D. Antonio Rodríguez Freitas</text:span><text:span text:style-name="T77"> </text:span><text:span text:style-name="T79">que s</text:span>egundo o disposto na Base Xeral Décimo Oitava (INCIDENCIAS), parágrafo 5<text:span text:style-name="T121">º</text:span>, Bases publicadas no BOPPO n<text:span text:style-name="T121">º</text:span> 107, de 03/06/2024, que rexen o devandito proceso selectivo, contra a desestimación da <text:s/>reclamación poderase interpoñer recurso de alzada ante o órgano que designou ao Órgano de Selección (Xunta de Goberno Local) no prazo dun mes contado a partir do seguinte ao da súa notificación ou publicación.</text:p>
      <text:p text:style-name="P35"/>
      <text:p text:style-name="P39"><text:span text:style-name="T60"/></text:p>
      <text:p text:style-name="P39"><text:span text:style-name="T60">E sen máis asuntos que tratar </text:span><text:span text:style-name="T61">finaliza</text:span><text:span text:style-name="T60"> a sesión sendo as </text:span><text:span text:style-name="T62">1</text:span><text:span text:style-name="T72">2</text:span><text:span text:style-name="T63">:</text:span><text:span text:style-name="T72">00</text:span><text:span text:style-name="T60"> horas, levantándose acta do actuado, d</text:span><text:span text:style-name="T65">o</text:span><text:span text:style-name="T60"> que da fe a Sra. Secretaria, co Vº e prace do Sr</text:span><text:span text:style-name="T66">a</text:span><text:span text:style-name="T60">. President</text:span><text:span text:style-name="T66">a</text:span><text:span text:style-name="T60">.</text:span></text:p>
      <text:p text:style-name="P30"/>
      <text:p text:style-name="P30"/>
      <text:p text:style-name="P31"><text:span text:style-name="T84">A </text:span>Secretaria <text:s text:c="91"/><text:span text:style-name="T28">A Presidenta</text:span></text:p>
      <text:p text:style-name="P31"/>
      <text:p text:style-name="P31">Rosa Ana Garcinuño Barreiro <text:s text:c="55"/><text:span text:style-name="T28">Cristina Tapias Bouso</text:span></text:p>
      <text:p text:style-name="P32"><text:soft-page-break/>(data segundo sinatura dixital) <text:s text:c="41"/></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gl" fo:country="E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gl" fo:country="E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 style:font-family-complex="'Noto Sans Devanagari'"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gl"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gl" number:country="ES">€</number:currency-symbol>
      <style:map style:condition="value()&gt;=0" style:apply-style-name="N112P0"/>
    </number:currency-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currency-style style:name="N115P0" style:volatile="true">
      <number:number number:decimal-places="2" number:min-decimal-places="2" number:min-integer-digits="1" number:grouping="true"/>
      <number:text> </number:text>
      <number:currency-symbol number:language="gl" number:country="ES">€</number:currency-symbol>
    </number:currency-style>
    <number:currency-style style:name="N115">
      <number:text>-</number:text>
      <number:number number:decimal-places="2" number:min-decimal-places="2" number:min-integer-digits="1" number:grouping="true"/>
      <number:text> </number:text>
      <number:currency-symbol number:language="gl" number:country="ES">€</number:currency-symbol>
      <style:map style:condition="value()&gt;=0" style:apply-style-name="N115P0"/>
    </number:currency-style>
    <number:number-style style:name="N116">
      <number:number number:decimal-places="3" number:min-decimal-places="3" number:min-integer-digits="1"/>
    </number:number-style>
    <number:number-style style:name="N117">
      <number:number number:decimal-places="3" number:min-decimal-places="3" number:min-integer-digits="0"/>
    </number:number-style>
    <number:currency-style style:name="N119P0" style:volatile="true">
      <number:number number:decimal-places="2" number:min-decimal-places="2" number:min-integer-digits="1" number:grouping="true"/>
      <number:text> </number:text>
      <number:currency-symbol>€</number:currency-symbol>
    </number:currency-style>
    <number:currency-style style:name="N119">
      <style:text-properties fo:color="#ff0000"/>
      <number:text>-</number:text>
      <number:number number:decimal-places="2" number:min-decimal-places="2" number:min-integer-digits="1" number:grouping="true"/>
      <number:text> </number:text>
      <number:currency-symbol>€</number:currency-symbol>
      <style:map style:condition="value()&gt;=0" style:apply-style-name="N119P0"/>
    </number:currency-style>
    <number:currency-style style:name="N123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23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23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23">
      <number:text> </number:text>
      <number:text-content/>
      <number:text> </number:text>
      <style:map style:condition="value()&gt;0" style:apply-style-name="N123P0"/>
      <style:map style:condition="value()&lt;0" style:apply-style-name="N123P1"/>
      <style:map style:condition="value()=0" style:apply-style-name="N123P2"/>
    </number:text-style>
    <number:number-style style:name="N124">
      <number:number number:decimal-places="0" number:min-decimal-places="0" number:min-integer-digits="0"/>
    </number:number-style>
    <number:currency-style style:name="N126P0" style:volatile="true">
      <number:number number:decimal-places="8" number:min-decimal-places="8" number:min-integer-digits="1" number:grouping="true"/>
      <number:text> </number:text>
      <number:currency-symbol number:language="gl" number:country="ES">€</number:currency-symbol>
    </number:currency-style>
    <number:currency-style style:name="N126">
      <style:text-properties fo:color="#ff0000"/>
      <number:text>-</number:text>
      <number:number number:decimal-places="8" number:min-decimal-places="8" number:min-integer-digits="1" number:grouping="true"/>
      <number:text> </number:text>
      <number:currency-symbol number:language="gl" number:country="ES">€</number:currency-symbol>
      <style:map style:condition="value()&gt;=0" style:apply-style-name="N126P0"/>
    </number:currency-style>
    <number:currency-style style:name="N128P0" style:volatile="true">
      <number:number number:decimal-places="1" number:min-decimal-places="1" number:min-integer-digits="1" number:grouping="true"/>
      <number:text> </number:text>
      <number:currency-symbol number:language="gl" number:country="ES">€</number:currency-symbol>
    </number:currency-style>
    <number:currency-style style:name="N128">
      <style:text-properties fo:color="#ff0000"/>
      <number:text>-</number:text>
      <number:number number:decimal-places="1" number:min-decimal-places="1" number:min-integer-digits="1" number:grouping="true"/>
      <number:text> </number:text>
      <number:currency-symbol number:language="gl" number:country="ES">€</number:currency-symbol>
      <style:map style:condition="value()&gt;=0" style:apply-style-name="N128P0"/>
    </number:currency-style>
    <number:number-style style:name="N132P0" style:volatile="true">
      <number:text> </number:text>
      <number:fill-character> </number:fill-character>
      <number:number number:decimal-places="0" number:min-decimal-places="0" number:min-integer-digits="1" number:grouping="true"/>
      <number:text> € </number:text>
    </number:number-style>
    <number:number-style style:name="N132P1" style:volatile="true">
      <number:text>-</number:text>
      <number:fill-character> </number:fill-character>
      <number:number number:decimal-places="0" number:min-decimal-places="0" number:min-integer-digits="1" number:grouping="true"/>
      <number:text> € </number:text>
    </number:number-style>
    <number:number-style style:name="N132P2" style:volatile="true">
      <number:text> </number:text>
      <number:fill-character> </number:fill-character>
      <number:text>- €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3">
      <number:number number:decimal-places="4" number:min-decimal-places="4" number:min-integer-digits="1" number:grouping="true"/>
    </number:number-style>
    <number:number-style style:name="N134P0" style:volatile="true">
      <number:number number:decimal-places="4" number:min-decimal-places="4" number:min-integer-digits="1" number:grouping="true"/>
    </number:number-style>
    <number:number-style style:name="N134">
      <style:text-properties fo:color="#ff0000"/>
      <number:text>-</number:text>
      <number:number number:decimal-places="4" number:min-decimal-places="4" number:min-integer-digits="1" number:grouping="true"/>
      <style:map style:condition="value()&gt;=0" style:apply-style-name="N134P0"/>
    </number:number-style>
    <number:number-style style:name="N135P0" style:volatile="true">
      <number:number number:decimal-places="0" number:min-decimal-places="0" number:min-integer-digits="1" number:grouping="true"/>
    </number:number-style>
    <number:number-style style:name="N135">
      <style:text-properties fo:color="#ff0000"/>
      <number:text>-</number:text>
      <number:number number:decimal-places="0" number:min-decimal-places="0" number:min-integer-digits="1" number:grouping="true"/>
      <style:map style:condition="value()&gt;=0" style:apply-style-name="N135P0"/>
    </number:number-style>
    <number:number-style style:name="N136P0" style:volatile="true">
      <number:number number:decimal-places="2" number:min-decimal-places="2" number:min-integer-digits="1" number:grouping="true"/>
    </number:number-style>
    <number:number-style style:name="N136">
      <style:text-properties fo:color="#ff0000"/>
      <number:text>-</number:text>
      <number:number number:decimal-places="2" number:min-decimal-places="2" number:min-integer-digits="1" number:grouping="true"/>
      <style:map style:condition="value()&gt;=0" style:apply-style-name="N136P0"/>
    </number:number-style>
    <number:number-style style:name="N137">
      <number:number number:decimal-places="4" number:min-decimal-places="4" number:min-integer-digits="1"/>
    </number:number-style>
    <number:number-style style:name="N138">
      <number:number number:decimal-places="2" number:min-decimal-places="2" number:min-integer-digits="2" number:grouping="true"/>
    </number:number-style>
    <number:percentage-style style:name="N139">
      <number:number number:decimal-places="2" number:min-decimal-places="2" number:min-integer-digits="1"/>
      <number:text> %</number:text>
    </number:percentage-style>
    <number:currency-style style:name="N140P0" style:volatile="true">
      <number:number number:decimal-places="2" number:min-decimal-places="2" number:min-integer-digits="1" number:grouping="true"/>
      <number:text> </number:text>
      <number:currency-symbol number:language="es" number:country="ES">€</number:currency-symbol>
    </number:currency-style>
    <number:currency-style style:name="N140">
      <number:text>-</number:text>
      <number:number number:decimal-places="2" number:min-decimal-places="2" number:min-integer-digits="1" number:grouping="true"/>
      <number:text> </number:text>
      <number:currency-symbol number:language="es" number:country="ES">€</number:currency-symbol>
      <style:map style:condition="value()&gt;=0" style:apply-style-name="N140P0"/>
    </number:currency-style>
    <number:currency-style style:name="N142P0" style:volatile="true">
      <number:number number:decimal-places="0" number:min-decimal-places="0" number:min-integer-digits="1" number:grouping="true"/>
      <number:text> </number:text>
      <number:currency-symbol number:language="gl" number:country="ES">€</number:currency-symbol>
    </number:currency-style>
    <number:currency-style style:name="N142">
      <number:text>-</number:text>
      <number:number number:decimal-places="0" number:min-decimal-places="0" number:min-integer-digits="1" number:grouping="true"/>
      <number:text> </number:text>
      <number:currency-symbol number:language="gl" number:country="ES">€</number:currency-symbol>
      <style:map style:condition="value()&gt;=0" style:apply-style-name="N142P0"/>
    </number:currency-style>
    <number:date-style style:name="N143">
      <number:year number:style="long"/>
    </number:date-style>
    <number:number-style style:name="N144P0" style:volatile="true">
      <number:number number:decimal-places="2" number:min-decimal-places="2" number:min-integer-digits="0" number:grouping="true"/>
    </number:number-style>
    <number:number-style style:name="N144">
      <style:text-properties fo:color="#ff0000"/>
      <number:text>-</number:text>
      <number:number number:decimal-places="2" number:min-decimal-places="2" number:min-integer-digits="0" number:grouping="true"/>
      <style:map style:condition="value()&gt;=0" style:apply-style-name="N144P0"/>
    </number:number-style>
    <number:currency-style style:name="N146P0" style:volatile="true">
      <number:number number:decimal-places="2" number:min-decimal-places="2" number:min-integer-digits="2" number:grouping="true"/>
      <number:text> </number:text>
      <number:currency-symbol number:language="es" number:country="ES">€</number:currency-symbol>
    </number:currency-style>
    <number:currency-style style:name="N146">
      <style:text-properties fo:color="#ff0000"/>
      <number:text>-</number:text>
      <number:number number:decimal-places="2" number:min-decimal-places="2" number:min-integer-digits="2" number:grouping="true"/>
      <number:text> </number:text>
      <number:currency-symbol number:language="es" number:country="ES">€</number:currency-symbol>
      <style:map style:condition="value()&gt;=0" style:apply-style-name="N146P0"/>
    </number:currency-style>
    <number:number-style style:name="N147">
      <number:number number:decimal-places="2" number:min-decimal-places="2" number:min-integer-digits="1" number:grouping="true"/>
      <number:text> €</number:text>
    </number:number-style>
    <number:number-style style:name="N148">
      <number:number number:decimal-places="2" number:min-decimal-places="2" number:min-integer-digits="1" number:grouping="true"/>
      <number:text> hrs./ano</number:text>
    </number:number-style>
    <number:number-style style:name="N152P0" style:volatile="true">
      <number:text> </number:text>
      <number:fill-character> </number:fill-character>
      <number:number number:decimal-places="2" number:min-decimal-places="2" number:min-integer-digits="1" number:grouping="true"/>
      <number:text> € </number:text>
    </number:number-style>
    <number:number-style style:name="N152P1" style:volatile="true">
      <number:text>-</number:text>
      <number:fill-character> </number:fill-character>
      <number:number number:decimal-places="2" number:min-decimal-places="2" number:min-integer-digits="1" number:grouping="true"/>
      <number:text> € </number:text>
    </number:number-style>
    <number:number-style style:name="N152P2" style:volatile="true">
      <number:text> </number:text>
      <number:fill-character> </number:fill-character>
      <number:text>-</number:text>
      <number:number number:decimal-places="0" number:min-decimal-places="0" number:min-integer-digits="0"/>
      <number:text> €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number-style style:name="N153">
      <number:number number:decimal-places="1" number:min-decimal-places="1" number:min-integer-digits="1" number:grouping="true"/>
    </number:number-style>
    <number:number-style style:name="N155P0" style:volatile="true">
      <number:number number:decimal-places="2" number:min-decimal-places="2" number:min-integer-digits="1" number:grouping="true"/>
      <number:text>   </number:text>
    </number:number-style>
    <number:number-style style:name="N155">
      <style:text-properties fo:color="#ff0000"/>
      <number:number number:decimal-places="2" number:min-decimal-places="2" number:min-integer-digits="1" number:grouping="true"/>
      <number:text>   </number:text>
      <style:map style:condition="value()&gt;=0" style:apply-style-name="N155P0"/>
    </number:number-style>
    <number:number-style style:name="N156P0" style:volatile="true">
      <number:number number:decimal-places="2" number:min-decimal-places="2" number:min-integer-digits="1" number:grouping="true"/>
      <number:text> €</number:text>
    </number:number-style>
    <number:number-style style:name="N156">
      <style:text-properties fo:color="#ff0000"/>
      <number:number number:decimal-places="2" number:min-decimal-places="2" number:min-integer-digits="1" number:grouping="true"/>
      <number:text> €</number:text>
      <style:map style:condition="value()&gt;=0" style:apply-style-name="N156P0"/>
    </number:number-style>
    <number:number-style style:name="N157">
      <number:number number:decimal-places="0" number:min-decimal-places="0" number:min-integer-digits="0" number:grouping="true"/>
    </number:number-style>
    <number:percentage-style style:name="N158">
      <number:number number:decimal-places="3" number:min-decimal-places="3" number:min-integer-digits="1"/>
      <number:text>%</number:text>
    </number:percentage-style>
    <number:number-style style:name="N159">
      <number:number number:decimal-places="0" number:min-decimal-places="0" number:min-integer-digits="2"/>
    </number:number-style>
    <number:number-style style:name="N160">
      <number:number number:decimal-places="5" number:min-decimal-places="5" number:min-integer-digits="1" number:grouping="true"/>
    </number:number-style>
    <number:number-style style:name="N161P0" style:volatile="true">
      <number:number number:decimal-places="2" number:min-decimal-places="2" number:min-integer-digits="1" number:grouping="true"/>
      <number:text> €</number:text>
    </number:number-style>
    <number:number-style style:name="N161">
      <style:text-properties fo:color="#ff0000"/>
      <number:text>-</number:text>
      <number:number number:decimal-places="2" number:min-decimal-places="2" number:min-integer-digits="1" number:grouping="true"/>
      <number:text> €</number:text>
      <style:map style:condition="value()&gt;=0" style:apply-style-name="N161P0"/>
    </number:number-style>
    <number:number-style style:name="N165P0" style:volatile="true">
      <number:number number:decimal-places="2" number:min-decimal-places="2" number:min-integer-digits="1" number:grouping="true"/>
      <number:text> € </number:text>
    </number:number-style>
    <number:number-style style:name="N165P1" style:volatile="true">
      <number:text>-</number:text>
      <number:number number:decimal-places="2" number:min-decimal-places="2" number:min-integer-digits="1" number:grouping="true"/>
      <number:text> € </number:text>
    </number:number-style>
    <number:number-style style:name="N165P2" style:volatile="true">
      <number:text>-</number:text>
      <number:number number:decimal-places="0" number:min-decimal-places="0" number:min-integer-digits="0"/>
      <number:text> €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currency-style style:name="N167P0" style:volatile="true">
      <number:number number:decimal-places="2" number:min-decimal-places="2" number:min-integer-digits="1" number:grouping="true"/>
      <number:text> </number:text>
      <number:currency-symbol>EUR</number:currency-symbol>
    </number:currency-style>
    <number:currency-style style:name="N167" number:title="Definido por el usuario">
      <number:text>-</number:text>
      <number:number number:decimal-places="2" number:min-decimal-places="2" number:min-integer-digits="1" number:grouping="true"/>
      <number:text> </number:text>
      <number:currency-symbol>EUR</number:currency-symbol>
      <style:map style:condition="value()&gt;=0" style:apply-style-name="N167P0"/>
    </number:currency-style>
    <number:number-style style:name="N168P0" style:volatile="true">
      <number:number number:decimal-places="2" number:min-decimal-places="2" number:min-integer-digits="1" number:grouping="true"/>
      <number:text> €</number:text>
    </number:number-style>
    <number:number-style style:name="N168">
      <number:text>-</number:text>
      <number:number number:decimal-places="2" number:min-decimal-places="2" number:min-integer-digits="1" number:grouping="true"/>
      <number:text> €</number:text>
      <style:map style:condition="value()&gt;=0" style:apply-style-name="N168P0"/>
    </number:number-style>
    <number:number-style style:name="N169">
      <number:number number:decimal-places="1" number:min-decimal-places="1" number:min-integer-digits="1"/>
    </number:number-style>
    <number:date-style style:name="N170">
      <number:month number:textual="true"/>
      <number:text>-</number:text>
      <number:year/>
    </number:date-style>
    <number:percentage-style style:name="N171">
      <number:number number:decimal-places="0" number:min-decimal-places="0" number:min-integer-digits="1"/>
      <number:text> %</number:text>
    </number:percentage-style>
    <number:number-style style:name="N172">
      <number:number number:decimal-places="2" number:min-decimal-places="2" number:min-integer-digits="1" number:grouping="true"/>
      <number:text> hrs./año</number:text>
    </number:number-style>
    <number:currency-style style:name="N174P0" style:volatile="true">
      <number:number number:decimal-places="4" number:min-decimal-places="4" number:min-integer-digits="1" number:grouping="true"/>
      <number:text> </number:text>
      <number:currency-symbol number:language="gl" number:country="ES">€</number:currency-symbol>
    </number:currency-style>
    <number:currency-style style:name="N174">
      <style:text-properties fo:color="#ff0000"/>
      <number:text>-</number:text>
      <number:number number:decimal-places="4" number:min-decimal-places="4" number:min-integer-digits="1" number:grouping="true"/>
      <number:text> </number:text>
      <number:currency-symbol number:language="gl" number:country="ES">€</number:currency-symbol>
      <style:map style:condition="value()&gt;=0" style:apply-style-name="N174P0"/>
    </number:currency-style>
    <number:currency-style style:name="N176P0" style:volatile="true">
      <number:number number:decimal-places="3" number:min-decimal-places="3" number:min-integer-digits="1" number:grouping="true"/>
      <number:text> </number:text>
      <number:currency-symbol number:language="gl" number:country="ES">€</number:currency-symbol>
    </number:currency-style>
    <number:currency-style style:name="N176">
      <style:text-properties fo:color="#ff0000"/>
      <number:text>-</number:text>
      <number:number number:decimal-places="3" number:min-decimal-places="3" number:min-integer-digits="1" number:grouping="true"/>
      <number:text> </number:text>
      <number:currency-symbol number:language="gl" number:country="ES">€</number:currency-symbol>
      <style:map style:condition="value()&gt;=0" style:apply-style-name="N176P0"/>
    </number:currency-style>
    <number:currency-style style:name="N177P0" style:volatile="true">
      <number:number number:decimal-places="0" number:min-decimal-places="0" number:min-integer-digits="1" number:grouping="true"/>
      <number:text> </number:text>
      <number:currency-symbol number:language="gl" number:country="ES">€</number:currency-symbol>
    </number:currency-style>
    <number:currency-style style:name="N177">
      <style:text-properties fo:color="#ff0000"/>
      <number:text>-</number:text>
      <number:number number:decimal-places="0" number:min-decimal-places="0" number:min-integer-digits="1" number:grouping="true"/>
      <number:text> </number:text>
      <number:currency-symbol number:language="gl" number:country="ES">€</number:currency-symbol>
      <style:map style:condition="value()&gt;=0" style:apply-style-name="N177P0"/>
    </number:currency-style>
    <number:number-style style:name="N178P0" style:volatile="true">
      <number:number number:decimal-places="0" number:min-decimal-places="0" number:min-integer-digits="1" number:grouping="true"/>
    </number:number-style>
    <number:number-style style:name="N178">
      <number:number number:decimal-places="0" number:min-decimal-places="0" number:min-integer-digits="0" number:grouping="true"/>
      <style:map style:condition="value()&gt;=0" style:apply-style-name="N178P0"/>
    </number:number-style>
    <number:number-style style:name="N179P0" style:volatile="true">
      <number:number number:decimal-places="0" number:min-decimal-places="0" number:min-integer-digits="1" number:grouping="true"/>
    </number:number-style>
    <number:number-style style:name="N179P1" style:volatile="true">
      <number:number number:decimal-places="0" number:min-decimal-places="0" number:min-integer-digits="0"/>
    </number:number-style>
    <number:number-style style:name="N179">
      <number:number number:decimal-places="0" number:min-decimal-places="0" number:min-integer-digits="1"/>
      <style:map style:condition="value()&gt;0" style:apply-style-name="N179P0"/>
      <style:map style:condition="value()&lt;0" style:apply-style-name="N179P1"/>
    </number:number-style>
    <number:currency-style style:name="N180P0" style:volatile="true">
      <number:number number:decimal-places="2" number:min-decimal-places="2" number:min-integer-digits="1" number:grouping="true"/>
      <number:text> </number:text>
      <number:currency-symbol>EUR</number:currency-symbol>
    </number:currency-style>
    <number:currency-style style:name="N180">
      <style:text-properties fo:color="#ff0000"/>
      <number:text>-</number:text>
      <number:number number:decimal-places="2" number:min-decimal-places="2" number:min-integer-digits="1" number:grouping="true"/>
      <number:text> </number:text>
      <number:currency-symbol>EUR</number:currency-symbol>
      <style:map style:condition="value()&gt;=0" style:apply-style-name="N180P0"/>
    </number:currency-style>
    <number:currency-style style:name="N182P0" style:volatile="true">
      <number:number number:decimal-places="2" number:min-decimal-places="0" number:decimal-replacement="--" number:min-integer-digits="1" number:grouping="true"/>
      <number:text> </number:text>
      <number:currency-symbol number:language="es" number:country="ES">€</number:currency-symbol>
    </number:currency-style>
    <number:currency-style style:name="N182">
      <style:text-properties fo:color="#ff0000"/>
      <number:text>-</number:text>
      <number:number number:decimal-places="2" number:min-decimal-places="0" number:decimal-replacement="--" number:min-integer-digits="1" number:grouping="true"/>
      <number:text> </number:text>
      <number:currency-symbol number:language="es" number:country="ES">€</number:currency-symbol>
      <style:map style:condition="value()&gt;=0" style:apply-style-name="N182P0"/>
    </number:currency-style>
    <number:date-style style:name="N183">
      <number:day/>
      <number:text>/</number:text>
      <number:month/>
      <number:text>/</number:text>
      <number:year/>
    </number:date-style>
    <number:currency-style style:name="N185P0" style:volatile="true">
      <number:number number:decimal-places="2" number:min-decimal-places="0" number:decimal-replacement="--" number:min-integer-digits="1" number:grouping="true"/>
      <number:text> </number:text>
      <number:currency-symbol number:language="gl" number:country="ES">€</number:currency-symbol>
    </number:currency-style>
    <number:currency-style style:name="N185" number:title="Definido polo usuario">
      <style:text-properties fo:color="#ff0000"/>
      <number:text>-</number:text>
      <number:number number:decimal-places="2" number:min-decimal-places="0" number:decimal-replacement="--" number:min-integer-digits="1" number:grouping="true"/>
      <number:text> </number:text>
      <number:currency-symbol number:language="gl" number:country="ES">€</number:currency-symbol>
      <style:map style:condition="value()&gt;=0" style:apply-style-name="N185P0"/>
    </number:currency-style>
    <number:currency-style style:name="N186">
      <number:number number:decimal-places="2" number:min-decimal-places="2" number:min-integer-digits="1" number:grouping="true"/>
      <number:text> </number:text>
      <number:currency-symbol number:language="ar" number:country="SA">€</number:currency-symbol>
    </number:currency-style>
    <number:number-style style:name="N187">
      <number:number number:decimal-places="3" number:min-decimal-places="3" number:min-integer-digits="1" number:grouping="true"/>
    </number:number-style>
    <number:number-style style:name="N188">
      <number:number number:decimal-places="3" number:min-decimal-places="3" number:min-integer-digits="0" number:grouping="true"/>
    </number:number-style>
    <number:number-style style:name="N189P0" style:volatile="true">
      <number:number number:decimal-places="3" number:min-decimal-places="3" number:min-integer-digits="0" number:grouping="true"/>
    </number:number-style>
    <number:number-style style:name="N189">
      <style:text-properties fo:color="#ff0000"/>
      <number:text>-</number:text>
      <number:number number:decimal-places="3" number:min-decimal-places="3" number:min-integer-digits="0" number:grouping="true"/>
      <style:map style:condition="value()&gt;=0" style:apply-style-name="N189P0"/>
    </number:number-style>
    <number:number-style style:name="N193P0" style:volatile="true">
      <number:text> </number:text>
      <number:fill-character> </number:fill-character>
      <number:number number:decimal-places="0" number:min-decimal-places="0" number:min-integer-digits="1" number:grouping="true"/>
      <number:text>       </number:text>
    </number:number-style>
    <number:number-style style:name="N193P1" style:volatile="true">
      <number:text>-</number:text>
      <number:fill-character> </number:fill-character>
      <number:number number:decimal-places="0" number:min-decimal-places="0" number:min-integer-digits="1" number:grouping="true"/>
      <number:text>       </number:text>
    </number:number-style>
    <number:number-style style:name="N193P2" style:volatile="true">
      <number:text> </number:text>
      <number:fill-character> </number:fill-character>
      <number:text>-</number:text>
      <number:number number:decimal-places="0" number:min-decimal-places="0" number:min-integer-digits="0"/>
      <number:text>       </number:text>
    </number:number-style>
    <number:text-style style:name="N193">
      <number:text> </number:text>
      <number:text-content/>
      <number:text> </number:text>
      <style:map style:condition="value()&gt;0" style:apply-style-name="N193P0"/>
      <style:map style:condition="value()&lt;0" style:apply-style-name="N193P1"/>
      <style:map style:condition="value()=0" style:apply-style-name="N193P2"/>
    </number:text-style>
    <number:number-style style:name="N194P0" style:volatile="true">
      <number:number number:decimal-places="2" number:min-decimal-places="2" number:min-integer-digits="1" number:grouping="true"/>
    </number:number-style>
    <number:number-style style:name="N194">
      <number:text>-</number:text>
      <number:number number:decimal-places="2" number:min-decimal-places="2" number:min-integer-digits="1" number:grouping="true"/>
      <style:map style:condition="value()&gt;=0" style:apply-style-name="N194P0"/>
    </number:number-style>
    <number:time-style style:name="N195">
      <number:minutes/>
      <number:text>:</number:text>
      <number:seconds number:style="long" number:decimal-places="1"/>
    </number:time-style>
    <number:currency-style style:name="N10112P0" style:volatile="true" number:language="gl" number:country="ES">
      <number:number number:decimal-places="2" number:min-decimal-places="2" number:min-integer-digits="1" number:grouping="true"/>
      <number:text> </number:text>
      <number:currency-symbol number:language="gl" number:country="ES">€</number:currency-symbol>
    </number:currency-style>
    <number:currency-style style:name="N10112" number:language="gl" number:country="ES">
      <style:text-properties fo:color="#ff0000"/>
      <number:text>-</number:text>
      <number:number number:decimal-places="2" number:min-decimal-places="2" number:min-integer-digits="1" number:grouping="true"/>
      <number:text> </number:text>
      <number:currency-symbol number:language="gl" number:country="ES">€</number:currency-symbol>
      <style:map style:condition="value()&gt;=0" style:apply-style-name="N10112P0"/>
    </number:currency-style>
    <number:number-style style:name="N10113" number:language="gl" number:country="ES">
      <number:number number:decimal-places="0" number:min-decimal-places="0" number:min-integer-digits="0" number:grouping="true"/>
    </number:number-style>
    <number:percentage-style style:name="N10114" number:language="gl" number:country="ES">
      <number:number number:decimal-places="4" number:min-decimal-places="4" number:min-integer-digits="1"/>
      <number:text>%</number:text>
    </number:percentage-style>
    <number:currency-style style:name="N10116P0" style:volatile="true" number:language="gl" number:country="ES">
      <number:number number:decimal-places="2" number:min-decimal-places="2" number:min-integer-digits="1" number:grouping="true"/>
      <number:text> </number:text>
      <number:currency-symbol>€</number:currency-symbol>
    </number:currency-style>
    <number:currency-style style:name="N10116" number:language="gl"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6P0"/>
    </number:currency-style>
    <number:number-style style:name="N10117" number:language="gl" number:country="ES">
      <number:number number:decimal-places="0" number:min-decimal-places="0" number:min-integer-digits="0"/>
    </number:number-style>
    <number:percentage-style style:name="N10118" number:language="gl" number:country="ES">
      <number:number number:decimal-places="3" number:min-decimal-places="3" number:min-integer-digits="1"/>
      <number:text>%</number:text>
    </number:percentage-style>
    <number:currency-style style:name="N10120P0" style:volatile="true" number:language="gl" number:country="ES">
      <number:number number:decimal-places="0" number:min-decimal-places="0" number:min-integer-digits="1"/>
      <number:text> </number:text>
      <number:currency-symbol number:language="gl" number:country="ES">€</number:currency-symbol>
    </number:currency-style>
    <number:currency-style style:name="N10120" number:language="gl" number:country="ES">
      <style:text-properties fo:color="#ff0000"/>
      <number:text>-</number:text>
      <number:number number:decimal-places="0" number:min-decimal-places="0" number:min-integer-digits="1"/>
      <number:text> </number:text>
      <number:currency-symbol number:language="gl" number:country="ES">€</number:currency-symbol>
      <style:map style:condition="value()&gt;=0" style:apply-style-name="N10120P0"/>
    </number:currency-style>
    <number:number-style style:name="N10121" number:language="gl" number:country="ES">
      <number:number number:decimal-places="3" number:min-decimal-places="3" number:min-integer-digits="1" number:grouping="true"/>
    </number:number-style>
    <number:date-style style:name="N10122" number:language="gl" number:country="ES">
      <number:year number:style="long"/>
    </number:date-style>
    <number:currency-style style:name="N2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2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20112P0"/>
    </number:currency-style>
    <number:date-style style:name="N20113" number:language="es" number:country="ES">
      <number:year number:style="long"/>
    </number:date-style>
    <number:number-style style:name="N20114" number:language="es" number:country="ES">
      <number:number number:decimal-places="3" number:min-decimal-places="3" number:min-integer-digits="1"/>
    </number:number-style>
    <number:date-style style:name="N30129" number:language="en" number:country="US">
      <number:day/>
      <number:text>/</number:text>
      <number:month/>
      <number:text>/</number:text>
      <number:year/>
    </number:dat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3T09:58:03.781379559</meta:creation-date>
    <dc:date>2026-09-04T13:57:10.313303609</dc:date>
    <meta:editing-duration>PT15M13S</meta:editing-duration>
    <meta:editing-cycles>3</meta:editing-cycles>
    <meta:generator>LibreOffice/24.2.7.2$Linux_X86_64 LibreOffice_project/420$Build-2</meta:generator>
    <meta:document-statistic meta:table-count="1" meta:image-count="1" meta:object-count="0" meta:page-count="6" meta:paragraph-count="77" meta:word-count="2824" meta:character-count="19515" meta:non-whitespace-character-count="16541"/>
  </office:meta>
</office:document-meta>
</file>